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/>
      <style:text-properties style:font-name="Arial" style:font-name-asian="Arial" style:font-name-complex="Arial" fo:font-size="18pt" style:font-size-asian="18pt" style:font-size-complex="18pt"/>
    </style:style>
    <style:style style:name="ce3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8pt" style:font-size-asian="18pt" style:font-size-complex="18pt"/>
    </style:style>
    <style:style style:name="ce4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4pt" style:font-size-asian="14pt" style:font-size-complex="14pt"/>
    </style:style>
    <style:style style:name="ce5" style:family="table-cell" style:parent-style-name="Default" style:data-style-name="N2">
      <style:table-cell-properties style:vertical-align="top" fo:wrap-option="wrap"/>
      <style:text-properties style:font-name="Arial" style:font-name-asian="Arial" style:font-name-complex="Arial" fo:font-size="14pt" style:font-size-asian="14pt" style:font-size-complex="14pt"/>
    </style:style>
    <style:style style:name="ce6" style:family="table-cell" style:parent-style-name="Default" style:data-style-name="N2">
      <style:table-cell-properties style:vertical-align="automatic" fo:wrap-option="wrap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/>
    </style:style>
    <style:style style:name="ce8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4pt" style:font-size-asian="14pt" style:font-size-complex="14pt"/>
    </style:style>
    <style:style style:name="ce9" style:family="table-cell" style:parent-style-name="Default" style:data-style-name="N0">
      <style:table-cell-properties style:vertical-align="top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style:vertical-align="automatic"/>
    </style:style>
    <style:style style:name="ce11" style:family="table-cell" style:parent-style-name="Default" style:data-style-name="N2"/>
    <style:style style:name="ce12" style:family="table-cell" style:parent-style-name="Default" style:data-style-name="N0">
      <style:table-cell-properties style:vertical-align="top" fo:wrap-option="wrap" fo:background-color="#006A7D" style:repeat-content="false"/>
      <style:paragraph-properties fo:text-align="start" fo:margin-left="0cm"/>
      <style:text-properties fo:color="#FFFFFF" style:font-name="Arial" style:font-name-asian="Arial" style:font-name-complex="Arial"/>
    </style:style>
    <style:style style:name="ce13" style:family="table-cell" style:parent-style-name="Default" style:data-style-name="N36"/>
    <style:style style:name="ce14" style:family="table-cell" style:parent-style-name="Default" style:data-style-name="N36">
      <style:table-cell-properties style:vertical-align="automatic" fo:background-color="transparent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Default" style:data-style-name="N2">
      <style:table-cell-properties fo:background-color="transparent"/>
    </style:style>
    <style:style style:name="ce17" style:family="table-cell" style:parent-style-name="Default" style:data-style-name="N2">
      <style:table-cell-properties style:vertical-align="automatic" style:repeat-content="false"/>
      <style:paragraph-properties fo:text-align="end" fo:margin-right="0cm"/>
    </style:style>
    <style:style style:name="ce18" style:family="table-cell" style:parent-style-name="Default" style:data-style-name="N2">
      <style:table-cell-properties style:vertical-align="automatic" fo:background-color="transparent" style:repeat-content="false"/>
      <style:paragraph-properties fo:text-align="end" fo:margin-right="0cm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30"/>
    <style:style style:name="ce21" style:family="table-cell" style:parent-style-name="Default" style:data-style-name="N36">
      <style:table-cell-properties style:vertical-align="automatic" fo:background-color="#FFFFFF" style:repeat-content="false"/>
      <style:paragraph-properties fo:text-align="end" fo:margin-right="0cm"/>
    </style:style>
    <style:style style:name="ce22" style:family="table-cell" style:parent-style-name="Default" style:data-style-name="N36">
      <style:table-cell-properties style:vertical-align="automatic" style:repeat-content="false"/>
      <style:paragraph-properties fo:text-align="end" fo:margin-right="0cm"/>
    </style:style>
    <style:style style:name="ce23" style:family="table-cell" style:parent-style-name="Default" style:data-style-name="N36">
      <style:table-cell-properties fo:background-color="transparent"/>
    </style:style>
    <style:style style:name="ce24" style:family="table-cell" style:parent-style-name="Default" style:data-style-name="N36">
      <style:table-cell-properties style:vertical-align="top" fo:background-color="transparent" style:cell-protect="formula-hidden" style:repeat-content="false"/>
      <style:paragraph-properties fo:text-align="end" fo:margin-right="0cm"/>
    </style:style>
    <style:style style:name="ce25" style:family="table-cell" style:parent-style-name="Default" style:data-style-name="N1">
      <style:table-cell-properties style:vertical-align="top" fo:background-color="transparent" style:cell-protect="formula-hidden" style:repeat-content="false"/>
      <style:paragraph-properties fo:text-align="start" fo:margin-left="0cm"/>
    </style:style>
    <style:style style:name="ce26" style:family="table-cell" style:parent-style-name="Default" style:data-style-name="N2">
      <style:table-cell-properties style:vertical-align="top" fo:background-color="transparent" style:cell-protect="formula-hidden" style:repeat-content="false"/>
      <style:paragraph-properties fo:text-align="end" fo:margin-right="0cm"/>
    </style:style>
    <style:style style:name="ce27" style:family="table-cell" style:parent-style-name="Default" style:data-style-name="N0">
      <style:table-cell-properties style:vertical-align="top" fo:background-color="transparent" style:cell-protect="formula-hidden" style:repeat-content="false"/>
      <style:paragraph-properties fo:text-align="start" fo:margin-left="0cm"/>
    </style:style>
    <style:style style:name="ce28" style:family="table-cell" style:parent-style-name="Default" style:data-style-name="N0">
      <style:text-properties style:font-name="Arial" style:font-name-asian="Arial" style:font-name-complex="Arial"/>
    </style:style>
    <style:style style:name="ce29" style:family="table-cell" style:parent-style-name="Default" style:data-style-name="N0">
      <style:text-properties style:font-name="Arial" style:font-name-asian="Arial" style:font-name-complex="Arial" fo:font-size="28pt" style:font-size-asian="28pt" style:font-size-complex="28pt"/>
    </style:style>
    <style:style style:name="T1" style:family="text" style:parent-style-name="Default">
      <style:text-properties fo:color="#C0C0C0" style:text-line-through-style="none" style:font-name="Arial" style:font-name-asian="Arial" style:font-name-complex="Arial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4.44625cm"/>
    </style:style>
    <style:style style:name="co2" style:family="table-column">
      <style:table-column-properties fo:break-before="auto" style:column-width="10.2658333333333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6.56166666666667cm"/>
    </style:style>
    <style:style style:name="co5" style:family="table-column">
      <style:table-column-properties fo:break-before="auto" style:column-width="3.915833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3.25pt" style:use-optimal-row-height="true" fo:break-before="auto"/>
    </style:style>
    <style:style style:name="ro2" style:family="table-row">
      <style:table-row-properties style:row-height="34.5pt" style:use-optimal-row-height="tru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4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>
            <text:p>For natural persons: the first name and the last name.</text:p>
            <text:p/>
            <text:p>For legal persons: full name including legal form as provided for in the register where it is incorporated, if applicable.</text:p>
          </table:help-message>
          <table:error-message/>
        </table:content-validation>
        <table:content-validation table:name="val2" table:condition="of:cell-content-is-date() and cell-content-is-between(36526,TODAY())" table:base-cell-address="Blad1.E2670">
          <table:help-message table:display="true">
            <text:p>Date on which the position was created, changed or ceased to be held. Format in accordance with ISO 8601:2004 standard (yyyy-mm-dd).</text:p>
          </table:help-message>
          <table:error-message table:title="Position date" table:display="true">
            <text:p>Date between 2000-01-01 to date can be specified.</text:p>
          </table:error-message>
        </table:content-validation>
      </table:content-validations>
      <table:table table:name="Blad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table:number-columns-repeated="2" table:style-name="ce2"/>
          <table:table-cell table:style-name="ce3"/>
          <table:table-cell table:style-name="ce4"/>
          <table:table-cell table:style-name="ce5"/>
          <table:table-cell table:number-columns-repeated="16379"/>
        </table:table-row>
        <table:table-row table:style-name="ro2">
          <table:table-cell office:value-type="string" table:number-columns-spanned="3" table:number-rows-spanned="1" table:style-name="ce29">
            <text:p>Aggregerade positioner</text:p>
          </table:table-cell>
          <table:covered-table-cell table:number-columns-repeated="2"/>
          <table:table-cell table:style-name="ce4"/>
          <table:table-cell table:style-name="ce6">
            <draw:frame draw:z-index="1" draw:id="id0" draw:style-name="a0" draw:name="Bildobjekt 1" svg:x="0.20625in" svg:y="0.04167in" svg:width="0.96614in" svg:height="0.9375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79"/>
        </table:table-row>
        <table:table-row table:style-name="ro3">
          <table:table-cell office:value-type="string" table:style-name="ce7">
            <text:p>Aggregerade korta nettopositioner i aktier (blankning)</text:p>
          </table:table-cell>
          <table:table-cell table:style-name="ce7"/>
          <table:table-cell table:style-name="ce4"/>
          <table:table-cell office:value-type="string" table:style-name="ce7">
            <text:p>fi.se/blankning</text:p>
          </table:table-cell>
          <table:table-cell table:style-name="ce8"/>
          <table:table-cell table:number-columns-repeated="16379"/>
        </table:table-row>
        <table:table-row table:style-name="ro3">
          <table:table-cell office:value-type="string" table:number-columns-spanned="3" table:number-rows-spanned="1" table:style-name="ce28">
            <text:p><text:s/></text:p>
          </table:table-cell>
          <table:covered-table-cell table:number-columns-repeated="2"/>
          <table:table-cell office:value-type="string" table:style-name="ce9">
            <text:p>rapportering@fi.se</text:p>
          </table:table-cell>
          <table:table-cell table:style-name="ce4"/>
          <table:table-cell table:number-columns-repeated="16379"/>
        </table:table-row>
        <table:table-row table:style-name="ro4">
          <table:table-cell table:number-columns-repeated="2" table:style-name="ce1"/>
          <table:table-cell table:number-columns-repeated="2" table:style-name="ce10"/>
          <table:table-cell table:style-name="ce11"/>
          <table:table-cell table:number-columns-repeated="16379"/>
        </table:table-row>
        <table:table-row table:style-name="ro5">
          <table:table-cell office:value-type="string" table:style-name="ce12">
            <text:p>Namn på emittent<text:s/></text:p>
            <text:p><text:span text:style-name="T1">(Name of the issuer)</text:span></text:p>
          </table:table-cell>
          <table:table-cell office:value-type="string" table:style-name="ce12">
            <text:p>LEI</text:p>
          </table:table-cell>
          <table:table-cell office:value-type="string" table:style-name="ce12">
            <text:p>Position i procent<text:s/><text:span text:style-name="T1">(Position in per cent)</text:span></text:p>
          </table:table-cell>
          <table:table-cell office:value-type="string" table:style-name="ce12">
            <text:p>Positionsdatum senaste position</text:p>
            <text:p><text:span text:style-name="T1">(Position date, latest position)</text:span></text:p>
          </table:table-cell>
          <table:table-cell table:number-columns-repeated="16380" table:style-name="ce1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tudsvik AB</text:p>
          </table:table-cell>
          <table:table-cell xmlns:office="urn:oasis:names:tc:opendocument:xmlns:office:1.0" office:value-type="string" table:style-name="ce1">
            <text:p xmlns:text="urn:oasis:names:tc:opendocument:xmlns:text:1.0">549300MLJ046XFQNVH42</text:p>
          </table:table-cell>
          <table:table-cell xmlns:office="urn:oasis:names:tc:opendocument:xmlns:office:1.0" office:value-type="float" table:style-name="ce1" office:value="1.44">
            <text:p xmlns:text="urn:oasis:names:tc:opendocument:xmlns:text:1.0">1,44</text:p>
          </table:table-cell>
          <table:table-cell xmlns:office="urn:oasis:names:tc:opendocument:xmlns:office:1.0" office:value-type="string" table:style-name="ce1">
            <text:p xmlns:text="urn:oasis:names:tc:opendocument:xmlns:text:1.0">2026-09-0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mage Systems AB</text:p>
          </table:table-cell>
          <table:table-cell xmlns:office="urn:oasis:names:tc:opendocument:xmlns:office:1.0" office:value-type="string" table:style-name="ce1">
            <text:p xmlns:text="urn:oasis:names:tc:opendocument:xmlns:text:1.0">529900N708O043JCCO23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9-0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PI Public Property Invest AB (publ)</text:p>
          </table:table-cell>
          <table:table-cell xmlns:office="urn:oasis:names:tc:opendocument:xmlns:office:1.0" office:value-type="string" table:style-name="ce1">
            <text:p xmlns:text="urn:oasis:names:tc:opendocument:xmlns:text:1.0">636700M0RW88QPM7RG19</text:p>
          </table:table-cell>
          <table:table-cell xmlns:office="urn:oasis:names:tc:opendocument:xmlns:office:1.0" office:value-type="float" table:style-name="ce1" office:value="0.13">
            <text:p xmlns:text="urn:oasis:names:tc:opendocument:xmlns:text:1.0">0,1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ssity Aktiebolag (publ)</text:p>
          </table:table-cell>
          <table:table-cell xmlns:office="urn:oasis:names:tc:opendocument:xmlns:office:1.0" office:value-type="string" table:style-name="ce1">
            <text:p xmlns:text="urn:oasis:names:tc:opendocument:xmlns:text:1.0">549300G8E6YUVJ1DA153</text:p>
          </table:table-cell>
          <table:table-cell xmlns:office="urn:oasis:names:tc:opendocument:xmlns:office:1.0" office:value-type="float" table:style-name="ce1" office:value="4.05">
            <text:p xmlns:text="urn:oasis:names:tc:opendocument:xmlns:text:1.0">4,05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venska Handelsbanken AB</text:p>
          </table:table-cell>
          <table:table-cell xmlns:office="urn:oasis:names:tc:opendocument:xmlns:office:1.0" office:value-type="string" table:style-name="ce1">
            <text:p xmlns:text="urn:oasis:names:tc:opendocument:xmlns:text:1.0">NHBDILHZTYCNBV5UYZ31</text:p>
          </table:table-cell>
          <table:table-cell xmlns:office="urn:oasis:names:tc:opendocument:xmlns:office:1.0" office:value-type="float" table:style-name="ce1" office:value="3.93">
            <text:p xmlns:text="urn:oasis:names:tc:opendocument:xmlns:text:1.0">3,9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edana Medical AB (publ)</text:p>
          </table:table-cell>
          <table:table-cell xmlns:office="urn:oasis:names:tc:opendocument:xmlns:office:1.0" office:value-type="string" table:style-name="ce1">
            <text:p xmlns:text="urn:oasis:names:tc:opendocument:xmlns:text:1.0">549300FQ3NJRI56LCX32</text:p>
          </table:table-cell>
          <table:table-cell xmlns:office="urn:oasis:names:tc:opendocument:xmlns:office:1.0" office:value-type="float" table:style-name="ce1" office:value="2.19">
            <text:p xmlns:text="urn:oasis:names:tc:opendocument:xmlns:text:1.0">2,1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ibus Real Estate AB (publ)</text:p>
          </table:table-cell>
          <table:table-cell xmlns:office="urn:oasis:names:tc:opendocument:xmlns:office:1.0" office:value-type="string" table:style-name="ce1">
            <text:p xmlns:text="urn:oasis:names:tc:opendocument:xmlns:text:1.0">549300PW36MFK96GCR23</text:p>
          </table:table-cell>
          <table:table-cell xmlns:office="urn:oasis:names:tc:opendocument:xmlns:office:1.0" office:value-type="float" table:style-name="ce1" office:value="8.41">
            <text:p xmlns:text="urn:oasis:names:tc:opendocument:xmlns:text:1.0">8,4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Logistea AB</text:p>
          </table:table-cell>
          <table:table-cell xmlns:office="urn:oasis:names:tc:opendocument:xmlns:office:1.0" office:value-type="string" table:style-name="ce1">
            <text:p xmlns:text="urn:oasis:names:tc:opendocument:xmlns:text:1.0">549300ZSB0ZCKM1SL747</text:p>
          </table:table-cell>
          <table:table-cell xmlns:office="urn:oasis:names:tc:opendocument:xmlns:office:1.0" office:value-type="float" table:style-name="ce1" office:value="1.71">
            <text:p xmlns:text="urn:oasis:names:tc:opendocument:xmlns:text:1.0">1,7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exatronic Group AB</text:p>
          </table:table-cell>
          <table:table-cell xmlns:office="urn:oasis:names:tc:opendocument:xmlns:office:1.0" office:value-type="string" table:style-name="ce1">
            <text:p xmlns:text="urn:oasis:names:tc:opendocument:xmlns:text:1.0">2138001VSY1B4U9JLM82</text:p>
          </table:table-cell>
          <table:table-cell xmlns:office="urn:oasis:names:tc:opendocument:xmlns:office:1.0" office:value-type="float" table:style-name="ce1" office:value="4.96">
            <text:p xmlns:text="urn:oasis:names:tc:opendocument:xmlns:text:1.0">4,96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mart Eye Aktiebolag (publ)</text:p>
          </table:table-cell>
          <table:table-cell xmlns:office="urn:oasis:names:tc:opendocument:xmlns:office:1.0" office:value-type="string" table:style-name="ce1">
            <text:p xmlns:text="urn:oasis:names:tc:opendocument:xmlns:text:1.0">549300BUD7ZPFPKM6856</text:p>
          </table:table-cell>
          <table:table-cell xmlns:office="urn:oasis:names:tc:opendocument:xmlns:office:1.0" office:value-type="float" table:style-name="ce1" office:value="6.47">
            <text:p xmlns:text="urn:oasis:names:tc:opendocument:xmlns:text:1.0">6,47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ktiebolaget SKF</text:p>
          </table:table-cell>
          <table:table-cell xmlns:office="urn:oasis:names:tc:opendocument:xmlns:office:1.0" office:value-type="string" table:style-name="ce1">
            <text:p xmlns:text="urn:oasis:names:tc:opendocument:xmlns:text:1.0">549300B6HWYEE57O8J84</text:p>
          </table:table-cell>
          <table:table-cell xmlns:office="urn:oasis:names:tc:opendocument:xmlns:office:1.0" office:value-type="float" table:style-name="ce1" office:value="5.39">
            <text:p xmlns:text="urn:oasis:names:tc:opendocument:xmlns:text:1.0">5,3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getis Therapeutics AB (publ)</text:p>
          </table:table-cell>
          <table:table-cell xmlns:office="urn:oasis:names:tc:opendocument:xmlns:office:1.0" office:value-type="string" table:style-name="ce1">
            <text:p xmlns:text="urn:oasis:names:tc:opendocument:xmlns:text:1.0">549300RZCKGWRUBPMY22</text:p>
          </table:table-cell>
          <table:table-cell xmlns:office="urn:oasis:names:tc:opendocument:xmlns:office:1.0" office:value-type="float" table:style-name="ce1" office:value="0.62">
            <text:p xmlns:text="urn:oasis:names:tc:opendocument:xmlns:text:1.0">0,62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edCa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NGO5XAJ6TL8719</text:p>
          </table:table-cell>
          <table:table-cell xmlns:office="urn:oasis:names:tc:opendocument:xmlns:office:1.0" office:value-type="float" table:style-name="ce1" office:value="0.5">
            <text:p xmlns:text="urn:oasis:names:tc:opendocument:xmlns:text:1.0">0,5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urgical Science Sweden AB</text:p>
          </table:table-cell>
          <table:table-cell xmlns:office="urn:oasis:names:tc:opendocument:xmlns:office:1.0" office:value-type="string" table:style-name="ce1">
            <text:p xmlns:text="urn:oasis:names:tc:opendocument:xmlns:text:1.0">549300YROAI18G6JL885</text:p>
          </table:table-cell>
          <table:table-cell xmlns:office="urn:oasis:names:tc:opendocument:xmlns:office:1.0" office:value-type="float" table:style-name="ce1" office:value="0.66">
            <text:p xmlns:text="urn:oasis:names:tc:opendocument:xmlns:text:1.0">0,66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icore Pharma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KTNBPTZLF01130</text:p>
          </table:table-cell>
          <table:table-cell xmlns:office="urn:oasis:names:tc:opendocument:xmlns:office:1.0" office:value-type="float" table:style-name="ce1" office:value="2.01">
            <text:p xmlns:text="urn:oasis:names:tc:opendocument:xmlns:text:1.0">2,0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ew Wave Group AB</text:p>
          </table:table-cell>
          <table:table-cell xmlns:office="urn:oasis:names:tc:opendocument:xmlns:office:1.0" office:value-type="string" table:style-name="ce1">
            <text:p xmlns:text="urn:oasis:names:tc:opendocument:xmlns:text:1.0">5493006EIYZZYQILKS31</text:p>
          </table:table-cell>
          <table:table-cell xmlns:office="urn:oasis:names:tc:opendocument:xmlns:office:1.0" office:value-type="float" table:style-name="ce1" office:value="7.03">
            <text:p xmlns:text="urn:oasis:names:tc:opendocument:xmlns:text:1.0">7,0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iaplay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6E0IJD0DHJSR89</text:p>
          </table:table-cell>
          <table:table-cell xmlns:office="urn:oasis:names:tc:opendocument:xmlns:office:1.0" office:value-type="float" table:style-name="ce1" office:value="0.41">
            <text:p xmlns:text="urn:oasis:names:tc:opendocument:xmlns:text:1.0">0,4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Rejlers AB (publ)</text:p>
          </table:table-cell>
          <table:table-cell xmlns:office="urn:oasis:names:tc:opendocument:xmlns:office:1.0" office:value-type="string" table:style-name="ce1">
            <text:p xmlns:text="urn:oasis:names:tc:opendocument:xmlns:text:1.0">549300K5464VN6QLVB64</text:p>
          </table:table-cell>
          <table:table-cell xmlns:office="urn:oasis:names:tc:opendocument:xmlns:office:1.0" office:value-type="float" table:style-name="ce1" office:value="1.59">
            <text:p xmlns:text="urn:oasis:names:tc:opendocument:xmlns:text:1.0">1,5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orem Property Group AB</text:p>
          </table:table-cell>
          <table:table-cell xmlns:office="urn:oasis:names:tc:opendocument:xmlns:office:1.0" office:value-type="string" table:style-name="ce1">
            <text:p xmlns:text="urn:oasis:names:tc:opendocument:xmlns:text:1.0">213800CHXQQD7TSS1T59</text:p>
          </table:table-cell>
          <table:table-cell xmlns:office="urn:oasis:names:tc:opendocument:xmlns:office:1.0" office:value-type="float" table:style-name="ce1" office:value="5.8">
            <text:p xmlns:text="urn:oasis:names:tc:opendocument:xmlns:text:1.0">5,8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RVRC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YU7003VHQV3J57</text:p>
          </table:table-cell>
          <table:table-cell xmlns:office="urn:oasis:names:tc:opendocument:xmlns:office:1.0" office:value-type="float" table:style-name="ce1" office:value="1.68">
            <text:p xmlns:text="urn:oasis:names:tc:opendocument:xmlns:text:1.0">1,68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VISIO AB</text:p>
          </table:table-cell>
          <table:table-cell xmlns:office="urn:oasis:names:tc:opendocument:xmlns:office:1.0" office:value-type="string" table:style-name="ce1">
            <text:p xmlns:text="urn:oasis:names:tc:opendocument:xmlns:text:1.0">54930054EB7KX3MY2Q11</text:p>
          </table:table-cell>
          <table:table-cell xmlns:office="urn:oasis:names:tc:opendocument:xmlns:office:1.0" office:value-type="float" table:style-name="ce1" office:value="5.81">
            <text:p xmlns:text="urn:oasis:names:tc:opendocument:xmlns:text:1.0">5,8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erve Group Media SE</text:p>
          </table:table-cell>
          <table:table-cell xmlns:office="urn:oasis:names:tc:opendocument:xmlns:office:1.0" office:value-type="string" table:style-name="ce1">
            <text:p xmlns:text="urn:oasis:names:tc:opendocument:xmlns:text:1.0">391200UIIWMXRLGARB95</text:p>
          </table:table-cell>
          <table:table-cell xmlns:office="urn:oasis:names:tc:opendocument:xmlns:office:1.0" office:value-type="float" table:style-name="ce1" office:value="0.74">
            <text:p xmlns:text="urn:oasis:names:tc:opendocument:xmlns:text:1.0">0,74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piroc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4Q73OEYW1SPE91</text:p>
          </table:table-cell>
          <table:table-cell xmlns:office="urn:oasis:names:tc:opendocument:xmlns:office:1.0" office:value-type="float" table:style-name="ce1" office:value="1.09">
            <text:p xmlns:text="urn:oasis:names:tc:opendocument:xmlns:text:1.0">1,0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Truecaller AB</text:p>
          </table:table-cell>
          <table:table-cell xmlns:office="urn:oasis:names:tc:opendocument:xmlns:office:1.0" office:value-type="string" table:style-name="ce1">
            <text:p xmlns:text="urn:oasis:names:tc:opendocument:xmlns:text:1.0">549300TEYF1FA5G5GK26</text:p>
          </table:table-cell>
          <table:table-cell xmlns:office="urn:oasis:names:tc:opendocument:xmlns:office:1.0" office:value-type="float" table:style-name="ce1" office:value="9.15">
            <text:p xmlns:text="urn:oasis:names:tc:opendocument:xmlns:text:1.0">9,15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Fastighets AB Balder</text:p>
          </table:table-cell>
          <table:table-cell xmlns:office="urn:oasis:names:tc:opendocument:xmlns:office:1.0" office:value-type="string" table:style-name="ce1">
            <text:p xmlns:text="urn:oasis:names:tc:opendocument:xmlns:text:1.0">549300GHKJCEZOAEUU82</text:p>
          </table:table-cell>
          <table:table-cell xmlns:office="urn:oasis:names:tc:opendocument:xmlns:office:1.0" office:value-type="float" table:style-name="ce1" office:value="3.34">
            <text:p xmlns:text="urn:oasis:names:tc:opendocument:xmlns:text:1.0">3,34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astellum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GU5OHTR1T5IY68</text:p>
          </table:table-cell>
          <table:table-cell xmlns:office="urn:oasis:names:tc:opendocument:xmlns:office:1.0" office:value-type="float" table:style-name="ce1" office:value="6.51">
            <text:p xmlns:text="urn:oasis:names:tc:opendocument:xmlns:text:1.0">6,5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IBE Industrier AB</text:p>
          </table:table-cell>
          <table:table-cell xmlns:office="urn:oasis:names:tc:opendocument:xmlns:office:1.0" office:value-type="string" table:style-name="ce1">
            <text:p xmlns:text="urn:oasis:names:tc:opendocument:xmlns:text:1.0">549300ZQH0FIF1P0MX67</text:p>
          </table:table-cell>
          <table:table-cell xmlns:office="urn:oasis:names:tc:opendocument:xmlns:office:1.0" office:value-type="float" table:style-name="ce1" office:value="5.76">
            <text:p xmlns:text="urn:oasis:names:tc:opendocument:xmlns:text:1.0">5,76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ravida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H88IJGPNNL3T61</text:p>
          </table:table-cell>
          <table:table-cell xmlns:office="urn:oasis:names:tc:opendocument:xmlns:office:1.0" office:value-type="float" table:style-name="ce1" office:value="1.95">
            <text:p xmlns:text="urn:oasis:names:tc:opendocument:xmlns:text:1.0">1,95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eijer Ref AB (publ)</text:p>
          </table:table-cell>
          <table:table-cell xmlns:office="urn:oasis:names:tc:opendocument:xmlns:office:1.0" office:value-type="string" table:style-name="ce1">
            <text:p xmlns:text="urn:oasis:names:tc:opendocument:xmlns:text:1.0">549300PZZEUVH08H4G75</text:p>
          </table:table-cell>
          <table:table-cell xmlns:office="urn:oasis:names:tc:opendocument:xmlns:office:1.0" office:value-type="float" table:style-name="ce1" office:value="6.81">
            <text:p xmlns:text="urn:oasis:names:tc:opendocument:xmlns:text:1.0">6,8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ell Impact AB (publ)</text:p>
          </table:table-cell>
          <table:table-cell xmlns:office="urn:oasis:names:tc:opendocument:xmlns:office:1.0" office:value-type="string" table:style-name="ce1">
            <text:p xmlns:text="urn:oasis:names:tc:opendocument:xmlns:text:1.0">549300PS6XPVP3MP2W76</text:p>
          </table:table-cell>
          <table:table-cell xmlns:office="urn:oasis:names:tc:opendocument:xmlns:office:1.0" office:value-type="float" table:style-name="ce1" office:value="2.37">
            <text:p xmlns:text="urn:oasis:names:tc:opendocument:xmlns:text:1.0">2,37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Wihlborgs Fastigheter AB</text:p>
          </table:table-cell>
          <table:table-cell xmlns:office="urn:oasis:names:tc:opendocument:xmlns:office:1.0" office:value-type="string" table:style-name="ce1">
            <text:p xmlns:text="urn:oasis:names:tc:opendocument:xmlns:text:1.0">549300RC1YDJPITF8X06</text:p>
          </table:table-cell>
          <table:table-cell xmlns:office="urn:oasis:names:tc:opendocument:xmlns:office:1.0" office:value-type="float" table:style-name="ce1" office:value="2.04">
            <text:p xmlns:text="urn:oasis:names:tc:opendocument:xmlns:text:1.0">2,04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rjo AB (publ)</text:p>
          </table:table-cell>
          <table:table-cell xmlns:office="urn:oasis:names:tc:opendocument:xmlns:office:1.0" office:value-type="string" table:style-name="ce1">
            <text:p xmlns:text="urn:oasis:names:tc:opendocument:xmlns:text:1.0">549300OWGJPYKC6JF790</text:p>
          </table:table-cell>
          <table:table-cell xmlns:office="urn:oasis:names:tc:opendocument:xmlns:office:1.0" office:value-type="float" table:style-name="ce1" office:value="0.99">
            <text:p xmlns:text="urn:oasis:names:tc:opendocument:xmlns:text:1.0">0,9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linical Laserthermia Systems AB</text:p>
          </table:table-cell>
          <table:table-cell xmlns:office="urn:oasis:names:tc:opendocument:xmlns:office:1.0" office:value-type="string" table:style-name="ce1">
            <text:p xmlns:text="urn:oasis:names:tc:opendocument:xmlns:text:1.0">549300TH4O6D9205O691</text:p>
          </table:table-cell>
          <table:table-cell xmlns:office="urn:oasis:names:tc:opendocument:xmlns:office:1.0" office:value-type="float" table:style-name="ce1" office:value="0.31">
            <text:p xmlns:text="urn:oasis:names:tc:opendocument:xmlns:text:1.0">0,3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ktiebolaget Industrivärden</text:p>
          </table:table-cell>
          <table:table-cell xmlns:office="urn:oasis:names:tc:opendocument:xmlns:office:1.0" office:value-type="string" table:style-name="ce1">
            <text:p xmlns:text="urn:oasis:names:tc:opendocument:xmlns:text:1.0">549300TM1DLIQI3B3T37</text:p>
          </table:table-cell>
          <table:table-cell xmlns:office="urn:oasis:names:tc:opendocument:xmlns:office:1.0" office:value-type="float" table:style-name="ce1" office:value="1.89">
            <text:p xmlns:text="urn:oasis:names:tc:opendocument:xmlns:text:1.0">1,8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yggmax Group AB</text:p>
          </table:table-cell>
          <table:table-cell xmlns:office="urn:oasis:names:tc:opendocument:xmlns:office:1.0" office:value-type="string" table:style-name="ce1">
            <text:p xmlns:text="urn:oasis:names:tc:opendocument:xmlns:text:1.0">549300MPJPYQB0KCNH03</text:p>
          </table:table-cell>
          <table:table-cell xmlns:office="urn:oasis:names:tc:opendocument:xmlns:office:1.0" office:value-type="float" table:style-name="ce1" office:value="0.5">
            <text:p xmlns:text="urn:oasis:names:tc:opendocument:xmlns:text:1.0">0,5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RaySearch Laboratories AB (publ)</text:p>
          </table:table-cell>
          <table:table-cell xmlns:office="urn:oasis:names:tc:opendocument:xmlns:office:1.0" office:value-type="string" table:style-name="ce1">
            <text:p xmlns:text="urn:oasis:names:tc:opendocument:xmlns:text:1.0">549300TYFVYGS0JFWM28</text:p>
          </table:table-cell>
          <table:table-cell xmlns:office="urn:oasis:names:tc:opendocument:xmlns:office:1.0" office:value-type="float" table:style-name="ce1" office:value="8.56">
            <text:p xmlns:text="urn:oasis:names:tc:opendocument:xmlns:text:1.0">8,56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lfa Laval AB</text:p>
          </table:table-cell>
          <table:table-cell xmlns:office="urn:oasis:names:tc:opendocument:xmlns:office:1.0" office:value-type="string" table:style-name="ce1">
            <text:p xmlns:text="urn:oasis:names:tc:opendocument:xmlns:text:1.0">549300UCKT2UK88AG251</text:p>
          </table:table-cell>
          <table:table-cell xmlns:office="urn:oasis:names:tc:opendocument:xmlns:office:1.0" office:value-type="float" table:style-name="ce1" office:value="1.39">
            <text:p xmlns:text="urn:oasis:names:tc:opendocument:xmlns:text:1.0">1,3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trum AB</text:p>
          </table:table-cell>
          <table:table-cell xmlns:office="urn:oasis:names:tc:opendocument:xmlns:office:1.0" office:value-type="string" table:style-name="ce1">
            <text:p xmlns:text="urn:oasis:names:tc:opendocument:xmlns:text:1.0">549300UNCO2FCUWXX470</text:p>
          </table:table-cell>
          <table:table-cell xmlns:office="urn:oasis:names:tc:opendocument:xmlns:office:1.0" office:value-type="float" table:style-name="ce1" office:value="0.63">
            <text:p xmlns:text="urn:oasis:names:tc:opendocument:xmlns:text:1.0">0,6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Tobii AB</text:p>
          </table:table-cell>
          <table:table-cell xmlns:office="urn:oasis:names:tc:opendocument:xmlns:office:1.0" office:value-type="string" table:style-name="ce1">
            <text:p xmlns:text="urn:oasis:names:tc:opendocument:xmlns:text:1.0">54930045LD4XTJCBGS35</text:p>
          </table:table-cell>
          <table:table-cell xmlns:office="urn:oasis:names:tc:opendocument:xmlns:office:1.0" office:value-type="float" table:style-name="ce1" office:value="5.09">
            <text:p xmlns:text="urn:oasis:names:tc:opendocument:xmlns:text:1.0">5,0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inch AB (publ)</text:p>
          </table:table-cell>
          <table:table-cell xmlns:office="urn:oasis:names:tc:opendocument:xmlns:office:1.0" office:value-type="string" table:style-name="ce1">
            <text:p xmlns:text="urn:oasis:names:tc:opendocument:xmlns:text:1.0">549300UXY7QM6IDCGI12</text:p>
          </table:table-cell>
          <table:table-cell xmlns:office="urn:oasis:names:tc:opendocument:xmlns:office:1.0" office:value-type="float" table:style-name="ce1" office:value="4.37">
            <text:p xmlns:text="urn:oasis:names:tc:opendocument:xmlns:text:1.0">4,37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limak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LC2ER06GDV6565</text:p>
          </table:table-cell>
          <table:table-cell xmlns:office="urn:oasis:names:tc:opendocument:xmlns:office:1.0" office:value-type="float" table:style-name="ce1" office:value="1.32">
            <text:p xmlns:text="urn:oasis:names:tc:opendocument:xmlns:text:1.0">1,32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unters Group AB</text:p>
          </table:table-cell>
          <table:table-cell xmlns:office="urn:oasis:names:tc:opendocument:xmlns:office:1.0" office:value-type="string" table:style-name="ce1">
            <text:p xmlns:text="urn:oasis:names:tc:opendocument:xmlns:text:1.0">549300KYCB37YAVUV523</text:p>
          </table:table-cell>
          <table:table-cell xmlns:office="urn:oasis:names:tc:opendocument:xmlns:office:1.0" office:value-type="float" table:style-name="ce1" office:value="3.87">
            <text:p xmlns:text="urn:oasis:names:tc:opendocument:xmlns:text:1.0">3,87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etsson AB</text:p>
          </table:table-cell>
          <table:table-cell xmlns:office="urn:oasis:names:tc:opendocument:xmlns:office:1.0" office:value-type="string" table:style-name="ce1">
            <text:p xmlns:text="urn:oasis:names:tc:opendocument:xmlns:text:1.0">549300W61XW8OFGBG077</text:p>
          </table:table-cell>
          <table:table-cell xmlns:office="urn:oasis:names:tc:opendocument:xmlns:office:1.0" office:value-type="float" table:style-name="ce1" office:value="2.25">
            <text:p xmlns:text="urn:oasis:names:tc:opendocument:xmlns:text:1.0">2,25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G5 Entertainment AB (publ)</text:p>
          </table:table-cell>
          <table:table-cell xmlns:office="urn:oasis:names:tc:opendocument:xmlns:office:1.0" office:value-type="string" table:style-name="ce1">
            <text:p xmlns:text="urn:oasis:names:tc:opendocument:xmlns:text:1.0">549300K7QJ1N1FEG2X81</text:p>
          </table:table-cell>
          <table:table-cell xmlns:office="urn:oasis:names:tc:opendocument:xmlns:office:1.0" office:value-type="float" table:style-name="ce1" office:value="1.27">
            <text:p xmlns:text="urn:oasis:names:tc:opendocument:xmlns:text:1.0">1,27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lavister AB</text:p>
          </table:table-cell>
          <table:table-cell xmlns:office="urn:oasis:names:tc:opendocument:xmlns:office:1.0" office:value-type="string" table:style-name="ce1">
            <text:p xmlns:text="urn:oasis:names:tc:opendocument:xmlns:text:1.0">549300WTKDTN285YJC32</text:p>
          </table:table-cell>
          <table:table-cell xmlns:office="urn:oasis:names:tc:opendocument:xmlns:office:1.0" office:value-type="float" table:style-name="ce1" office:value="1.43">
            <text:p xmlns:text="urn:oasis:names:tc:opendocument:xmlns:text:1.0">1,4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Oncopeptides AB</text:p>
          </table:table-cell>
          <table:table-cell xmlns:office="urn:oasis:names:tc:opendocument:xmlns:office:1.0" office:value-type="string" table:style-name="ce1">
            <text:p xmlns:text="urn:oasis:names:tc:opendocument:xmlns:text:1.0">549300J9WWQ5CBYQ1M77</text:p>
          </table:table-cell>
          <table:table-cell xmlns:office="urn:oasis:names:tc:opendocument:xmlns:office:1.0" office:value-type="float" table:style-name="ce1" office:value="2.08">
            <text:p xmlns:text="urn:oasis:names:tc:opendocument:xmlns:text:1.0">2,08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amhällsbyggnadsbolaget i Norden AB</text:p>
          </table:table-cell>
          <table:table-cell xmlns:office="urn:oasis:names:tc:opendocument:xmlns:office:1.0" office:value-type="string" table:style-name="ce1">
            <text:p xmlns:text="urn:oasis:names:tc:opendocument:xmlns:text:1.0">549300HX9MRFY47AH564</text:p>
          </table:table-cell>
          <table:table-cell xmlns:office="urn:oasis:names:tc:opendocument:xmlns:office:1.0" office:value-type="float" table:style-name="ce1" office:value="15.26">
            <text:p xmlns:text="urn:oasis:names:tc:opendocument:xmlns:text:1.0">15,26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oozt AB</text:p>
          </table:table-cell>
          <table:table-cell xmlns:office="urn:oasis:names:tc:opendocument:xmlns:office:1.0" office:value-type="string" table:style-name="ce1">
            <text:p xmlns:text="urn:oasis:names:tc:opendocument:xmlns:text:1.0">549300HOEUKTVLRKQQ57</text:p>
          </table:table-cell>
          <table:table-cell xmlns:office="urn:oasis:names:tc:opendocument:xmlns:office:1.0" office:value-type="float" table:style-name="ce1" office:value="1.79">
            <text:p xmlns:text="urn:oasis:names:tc:opendocument:xmlns:text:1.0">1,7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illerud Aktiebolag (publ)</text:p>
          </table:table-cell>
          <table:table-cell xmlns:office="urn:oasis:names:tc:opendocument:xmlns:office:1.0" office:value-type="string" table:style-name="ce1">
            <text:p xmlns:text="urn:oasis:names:tc:opendocument:xmlns:text:1.0">549300YJUYJ9A24RXL71</text:p>
          </table:table-cell>
          <table:table-cell xmlns:office="urn:oasis:names:tc:opendocument:xmlns:office:1.0" office:value-type="float" table:style-name="ce1" office:value="3">
            <text:p xmlns:text="urn:oasis:names:tc:opendocument:xmlns:text:1.0">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Gapwaves AB</text:p>
          </table:table-cell>
          <table:table-cell xmlns:office="urn:oasis:names:tc:opendocument:xmlns:office:1.0" office:value-type="string" table:style-name="ce1">
            <text:p xmlns:text="urn:oasis:names:tc:opendocument:xmlns:text:1.0">549300Z7VEJLHEVAJ835</text:p>
          </table:table-cell>
          <table:table-cell xmlns:office="urn:oasis:names:tc:opendocument:xmlns:office:1.0" office:value-type="float" table:style-name="ce1" office:value="0.38">
            <text:p xmlns:text="urn:oasis:names:tc:opendocument:xmlns:text:1.0">0,38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B Sagax</text:p>
          </table:table-cell>
          <table:table-cell xmlns:office="urn:oasis:names:tc:opendocument:xmlns:office:1.0" office:value-type="string" table:style-name="ce1">
            <text:p xmlns:text="urn:oasis:names:tc:opendocument:xmlns:text:1.0">549300LJX28T6OM8DT95</text:p>
          </table:table-cell>
          <table:table-cell xmlns:office="urn:oasis:names:tc:opendocument:xmlns:office:1.0" office:value-type="float" table:style-name="ce1" office:value="2.57">
            <text:p xmlns:text="urn:oasis:names:tc:opendocument:xmlns:text:1.0">2,57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lekta AB (publ)</text:p>
          </table:table-cell>
          <table:table-cell xmlns:office="urn:oasis:names:tc:opendocument:xmlns:office:1.0" office:value-type="string" table:style-name="ce1">
            <text:p xmlns:text="urn:oasis:names:tc:opendocument:xmlns:text:1.0">54930044O54BK617EP80</text:p>
          </table:table-cell>
          <table:table-cell xmlns:office="urn:oasis:names:tc:opendocument:xmlns:office:1.0" office:value-type="float" table:style-name="ce1" office:value="14.21">
            <text:p xmlns:text="urn:oasis:names:tc:opendocument:xmlns:text:1.0">14,2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ivers Semiconductors AB</text:p>
          </table:table-cell>
          <table:table-cell xmlns:office="urn:oasis:names:tc:opendocument:xmlns:office:1.0" office:value-type="string" table:style-name="ce1">
            <text:p xmlns:text="urn:oasis:names:tc:opendocument:xmlns:text:1.0">254900UBKNY2EJ588J53</text:p>
          </table:table-cell>
          <table:table-cell xmlns:office="urn:oasis:names:tc:opendocument:xmlns:office:1.0" office:value-type="float" table:style-name="ce1" office:value="4.73">
            <text:p xmlns:text="urn:oasis:names:tc:opendocument:xmlns:text:1.0">4,7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amurus AB</text:p>
          </table:table-cell>
          <table:table-cell xmlns:office="urn:oasis:names:tc:opendocument:xmlns:office:1.0" office:value-type="string" table:style-name="ce1">
            <text:p xmlns:text="urn:oasis:names:tc:opendocument:xmlns:text:1.0">5493003S6Z6VI7WYFQ06</text:p>
          </table:table-cell>
          <table:table-cell xmlns:office="urn:oasis:names:tc:opendocument:xmlns:office:1.0" office:value-type="float" table:style-name="ce1" office:value="4.47">
            <text:p xmlns:text="urn:oasis:names:tc:opendocument:xmlns:text:1.0">4,47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arnov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P7312749LJS754</text:p>
          </table:table-cell>
          <table:table-cell xmlns:office="urn:oasis:names:tc:opendocument:xmlns:office:1.0" office:value-type="float" table:style-name="ce1" office:value="2.26">
            <text:p xmlns:text="urn:oasis:names:tc:opendocument:xmlns:text:1.0">2,26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 &amp; M Hennes &amp; Mauritz AB</text:p>
          </table:table-cell>
          <table:table-cell xmlns:office="urn:oasis:names:tc:opendocument:xmlns:office:1.0" office:value-type="string" table:style-name="ce1">
            <text:p xmlns:text="urn:oasis:names:tc:opendocument:xmlns:text:1.0">529900O5RR7R39FRDM42</text:p>
          </table:table-cell>
          <table:table-cell xmlns:office="urn:oasis:names:tc:opendocument:xmlns:office:1.0" office:value-type="float" table:style-name="ce1" office:value="4.43">
            <text:p xmlns:text="urn:oasis:names:tc:opendocument:xmlns:text:1.0">4,4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Lagercrantz Group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2L6I4YHANEYR87</text:p>
          </table:table-cell>
          <table:table-cell xmlns:office="urn:oasis:names:tc:opendocument:xmlns:office:1.0" office:value-type="float" table:style-name="ce1" office:value="1.03">
            <text:p xmlns:text="urn:oasis:names:tc:opendocument:xmlns:text:1.0">1,0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Troax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3TBEWGBIEG1X97</text:p>
          </table:table-cell>
          <table:table-cell xmlns:office="urn:oasis:names:tc:opendocument:xmlns:office:1.0" office:value-type="float" table:style-name="ce1" office:value="2.89">
            <text:p xmlns:text="urn:oasis:names:tc:opendocument:xmlns:text:1.0">2,8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wido AB (publ)</text:p>
          </table:table-cell>
          <table:table-cell xmlns:office="urn:oasis:names:tc:opendocument:xmlns:office:1.0" office:value-type="string" table:style-name="ce1">
            <text:p xmlns:text="urn:oasis:names:tc:opendocument:xmlns:text:1.0">529900A9NKQW5UTHBG13</text:p>
          </table:table-cell>
          <table:table-cell xmlns:office="urn:oasis:names:tc:opendocument:xmlns:office:1.0" office:value-type="float" table:style-name="ce1" office:value="3.42">
            <text:p xmlns:text="urn:oasis:names:tc:opendocument:xmlns:text:1.0">3,42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orion Bank AB</text:p>
          </table:table-cell>
          <table:table-cell xmlns:office="urn:oasis:names:tc:opendocument:xmlns:office:1.0" office:value-type="string" table:style-name="ce1">
            <text:p xmlns:text="urn:oasis:names:tc:opendocument:xmlns:text:1.0">529900AGWAKUTYNETM62</text:p>
          </table:table-cell>
          <table:table-cell xmlns:office="urn:oasis:names:tc:opendocument:xmlns:office:1.0" office:value-type="float" table:style-name="ce1" office:value="0.52">
            <text:p xmlns:text="urn:oasis:names:tc:opendocument:xmlns:text:1.0">0,52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olmen Aktiebolag</text:p>
          </table:table-cell>
          <table:table-cell xmlns:office="urn:oasis:names:tc:opendocument:xmlns:office:1.0" office:value-type="string" table:style-name="ce1">
            <text:p xmlns:text="urn:oasis:names:tc:opendocument:xmlns:text:1.0">52990080SH3454F0QE68</text:p>
          </table:table-cell>
          <table:table-cell xmlns:office="urn:oasis:names:tc:opendocument:xmlns:office:1.0" office:value-type="float" table:style-name="ce1" office:value="1.97">
            <text:p xmlns:text="urn:oasis:names:tc:opendocument:xmlns:text:1.0">1,97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SAB AB</text:p>
          </table:table-cell>
          <table:table-cell xmlns:office="urn:oasis:names:tc:opendocument:xmlns:office:1.0" office:value-type="string" table:style-name="ce1">
            <text:p xmlns:text="urn:oasis:names:tc:opendocument:xmlns:text:1.0">529900329VS14ZIML164</text:p>
          </table:table-cell>
          <table:table-cell xmlns:office="urn:oasis:names:tc:opendocument:xmlns:office:1.0" office:value-type="float" table:style-name="ce1" office:value="2.85">
            <text:p xmlns:text="urn:oasis:names:tc:opendocument:xmlns:text:1.0">2,85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astnine AB (publ)</text:p>
          </table:table-cell>
          <table:table-cell xmlns:office="urn:oasis:names:tc:opendocument:xmlns:office:1.0" office:value-type="string" table:style-name="ce1">
            <text:p xmlns:text="urn:oasis:names:tc:opendocument:xmlns:text:1.0">2138009N2FO2BZTVYS76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Rusta AB (publ)</text:p>
          </table:table-cell>
          <table:table-cell xmlns:office="urn:oasis:names:tc:opendocument:xmlns:office:1.0" office:value-type="string" table:style-name="ce1">
            <text:p xmlns:text="urn:oasis:names:tc:opendocument:xmlns:text:1.0">549300V512S3QMRNO618</text:p>
          </table:table-cell>
          <table:table-cell xmlns:office="urn:oasis:names:tc:opendocument:xmlns:office:1.0" office:value-type="float" table:style-name="ce1" office:value="0.62">
            <text:p xmlns:text="urn:oasis:names:tc:opendocument:xmlns:text:1.0">0,62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lzinova AB</text:p>
          </table:table-cell>
          <table:table-cell xmlns:office="urn:oasis:names:tc:opendocument:xmlns:office:1.0" office:value-type="string" table:style-name="ce1">
            <text:p xmlns:text="urn:oasis:names:tc:opendocument:xmlns:text:1.0">549300K3IMVT20EK2S13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tlas Copco Aktiebolag</text:p>
          </table:table-cell>
          <table:table-cell xmlns:office="urn:oasis:names:tc:opendocument:xmlns:office:1.0" office:value-type="string" table:style-name="ce1">
            <text:p xmlns:text="urn:oasis:names:tc:opendocument:xmlns:text:1.0">213800T8PC8Q4FYJZR07</text:p>
          </table:table-cell>
          <table:table-cell xmlns:office="urn:oasis:names:tc:opendocument:xmlns:office:1.0" office:value-type="float" table:style-name="ce1" office:value="0.81">
            <text:p xmlns:text="urn:oasis:names:tc:opendocument:xmlns:text:1.0">0,8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sker Healthcare Group AB</text:p>
          </table:table-cell>
          <table:table-cell xmlns:office="urn:oasis:names:tc:opendocument:xmlns:office:1.0" office:value-type="string" table:style-name="ce1">
            <text:p xmlns:text="urn:oasis:names:tc:opendocument:xmlns:text:1.0">636700RZEYK9TOWV8F05</text:p>
          </table:table-cell>
          <table:table-cell xmlns:office="urn:oasis:names:tc:opendocument:xmlns:office:1.0" office:value-type="float" table:style-name="ce1" office:value="4.97">
            <text:p xmlns:text="urn:oasis:names:tc:opendocument:xmlns:text:1.0">4,97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Telia Company AB</text:p>
          </table:table-cell>
          <table:table-cell xmlns:office="urn:oasis:names:tc:opendocument:xmlns:office:1.0" office:value-type="string" table:style-name="ce1">
            <text:p xmlns:text="urn:oasis:names:tc:opendocument:xmlns:text:1.0">213800FSR9RNDUOTXO25</text:p>
          </table:table-cell>
          <table:table-cell xmlns:office="urn:oasis:names:tc:opendocument:xmlns:office:1.0" office:value-type="float" table:style-name="ce1" office:value="2.71">
            <text:p xmlns:text="urn:oasis:names:tc:opendocument:xmlns:text:1.0">2,7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Tele2 AB</text:p>
          </table:table-cell>
          <table:table-cell xmlns:office="urn:oasis:names:tc:opendocument:xmlns:office:1.0" office:value-type="string" table:style-name="ce1">
            <text:p xmlns:text="urn:oasis:names:tc:opendocument:xmlns:text:1.0">213800EKD193RVI9HL76</text:p>
          </table:table-cell>
          <table:table-cell xmlns:office="urn:oasis:names:tc:opendocument:xmlns:office:1.0" office:value-type="float" table:style-name="ce1" office:value="2.38">
            <text:p xmlns:text="urn:oasis:names:tc:opendocument:xmlns:text:1.0">2,38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erisure plc</text:p>
          </table:table-cell>
          <table:table-cell xmlns:office="urn:oasis:names:tc:opendocument:xmlns:office:1.0" office:value-type="string" table:style-name="ce1">
            <text:p xmlns:text="urn:oasis:names:tc:opendocument:xmlns:text:1.0">636700ZY9PP0NGXTA943</text:p>
          </table:table-cell>
          <table:table-cell xmlns:office="urn:oasis:names:tc:opendocument:xmlns:office:1.0" office:value-type="float" table:style-name="ce1" office:value="2.74">
            <text:p xmlns:text="urn:oasis:names:tc:opendocument:xmlns:text:1.0">2,74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offee Stain Group AB</text:p>
          </table:table-cell>
          <table:table-cell xmlns:office="urn:oasis:names:tc:opendocument:xmlns:office:1.0" office:value-type="string" table:style-name="ce1">
            <text:p xmlns:text="urn:oasis:names:tc:opendocument:xmlns:text:1.0">636700R8GB3NJ2J6DG90</text:p>
          </table:table-cell>
          <table:table-cell xmlns:office="urn:oasis:names:tc:opendocument:xmlns:office:1.0" office:value-type="float" table:style-name="ce1" office:value="1.89">
            <text:p xmlns:text="urn:oasis:names:tc:opendocument:xmlns:text:1.0">1,89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Wallenstam AB</text:p>
          </table:table-cell>
          <table:table-cell xmlns:office="urn:oasis:names:tc:opendocument:xmlns:office:1.0" office:value-type="string" table:style-name="ce1">
            <text:p xmlns:text="urn:oasis:names:tc:opendocument:xmlns:text:1.0">21380081R2P9MKFQBD25</text:p>
          </table:table-cell>
          <table:table-cell xmlns:office="urn:oasis:names:tc:opendocument:xmlns:office:1.0" office:value-type="float" table:style-name="ce1" office:value="4.28">
            <text:p xmlns:text="urn:oasis:names:tc:opendocument:xmlns:text:1.0">4,28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atella AB</text:p>
          </table:table-cell>
          <table:table-cell xmlns:office="urn:oasis:names:tc:opendocument:xmlns:office:1.0" office:value-type="string" table:style-name="ce1">
            <text:p xmlns:text="urn:oasis:names:tc:opendocument:xmlns:text:1.0">213800WNI4X4LCFHV831</text:p>
          </table:table-cell>
          <table:table-cell xmlns:office="urn:oasis:names:tc:opendocument:xmlns:office:1.0" office:value-type="float" table:style-name="ce1" office:value="0.58">
            <text:p xmlns:text="urn:oasis:names:tc:opendocument:xmlns:text:1.0">0,58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tillfront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29900SYKCO4GYBTIJ54</text:p>
          </table:table-cell>
          <table:table-cell xmlns:office="urn:oasis:names:tc:opendocument:xmlns:office:1.0" office:value-type="float" table:style-name="ce1" office:value="4.56">
            <text:p xmlns:text="urn:oasis:names:tc:opendocument:xmlns:text:1.0">4,56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ilDef Group AB</text:p>
          </table:table-cell>
          <table:table-cell xmlns:office="urn:oasis:names:tc:opendocument:xmlns:office:1.0" office:value-type="string" table:style-name="ce1">
            <text:p xmlns:text="urn:oasis:names:tc:opendocument:xmlns:text:1.0">9845009F7Q0D56B38270</text:p>
          </table:table-cell>
          <table:table-cell xmlns:office="urn:oasis:names:tc:opendocument:xmlns:office:1.0" office:value-type="float" table:style-name="ce1" office:value="3.41">
            <text:p xmlns:text="urn:oasis:names:tc:opendocument:xmlns:text:1.0">3,41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ddtech AB</text:p>
          </table:table-cell>
          <table:table-cell xmlns:office="urn:oasis:names:tc:opendocument:xmlns:office:1.0" office:value-type="string" table:style-name="ce1">
            <text:p xmlns:text="urn:oasis:names:tc:opendocument:xmlns:text:1.0">549300QZ5U2IDRHPWL60</text:p>
          </table:table-cell>
          <table:table-cell xmlns:office="urn:oasis:names:tc:opendocument:xmlns:office:1.0" office:value-type="float" table:style-name="ce1" office:value="1.96">
            <text:p xmlns:text="urn:oasis:names:tc:opendocument:xmlns:text:1.0">1,96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OTE AB (publ)</text:p>
          </table:table-cell>
          <table:table-cell xmlns:office="urn:oasis:names:tc:opendocument:xmlns:office:1.0" office:value-type="string" table:style-name="ce1">
            <text:p xmlns:text="urn:oasis:names:tc:opendocument:xmlns:text:1.0">54930038JVQ3CMTEO084</text:p>
          </table:table-cell>
          <table:table-cell xmlns:office="urn:oasis:names:tc:opendocument:xmlns:office:1.0" office:value-type="float" table:style-name="ce1" office:value="1.97">
            <text:p xmlns:text="urn:oasis:names:tc:opendocument:xmlns:text:1.0">1,97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ltra Fastigheter AB</text:p>
          </table:table-cell>
          <table:table-cell xmlns:office="urn:oasis:names:tc:opendocument:xmlns:office:1.0" office:value-type="string" table:style-name="ce1">
            <text:p xmlns:text="urn:oasis:names:tc:opendocument:xmlns:text:1.0">5493000YR2B83SILCJ50</text:p>
          </table:table-cell>
          <table:table-cell xmlns:office="urn:oasis:names:tc:opendocument:xmlns:office:1.0" office:value-type="float" table:style-name="ce1" office:value="2.48">
            <text:p xmlns:text="urn:oasis:names:tc:opendocument:xmlns:text:1.0">2,48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Dynavox Group AB</text:p>
          </table:table-cell>
          <table:table-cell xmlns:office="urn:oasis:names:tc:opendocument:xmlns:office:1.0" office:value-type="string" table:style-name="ce1">
            <text:p xmlns:text="urn:oasis:names:tc:opendocument:xmlns:text:1.0">5493008X1XZR4R5R0P66</text:p>
          </table:table-cell>
          <table:table-cell xmlns:office="urn:oasis:names:tc:opendocument:xmlns:office:1.0" office:value-type="float" table:style-name="ce1" office:value="9.74">
            <text:p xmlns:text="urn:oasis:names:tc:opendocument:xmlns:text:1.0">9,74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imian Group AB</text:p>
          </table:table-cell>
          <table:table-cell xmlns:office="urn:oasis:names:tc:opendocument:xmlns:office:1.0" office:value-type="string" table:style-name="ce1">
            <text:p xmlns:text="urn:oasis:names:tc:opendocument:xmlns:text:1.0">549300OQ8R5TCAP0BS18</text:p>
          </table:table-cell>
          <table:table-cell xmlns:office="urn:oasis:names:tc:opendocument:xmlns:office:1.0" office:value-type="float" table:style-name="ce1" office:value="2.03">
            <text:p xmlns:text="urn:oasis:names:tc:opendocument:xmlns:text:1.0">2,0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olvo Car AB</text:p>
          </table:table-cell>
          <table:table-cell xmlns:office="urn:oasis:names:tc:opendocument:xmlns:office:1.0" office:value-type="string" table:style-name="ce1">
            <text:p xmlns:text="urn:oasis:names:tc:opendocument:xmlns:text:1.0">5299000EAMGGBEYP7J33</text:p>
          </table:table-cell>
          <table:table-cell xmlns:office="urn:oasis:names:tc:opendocument:xmlns:office:1.0" office:value-type="float" table:style-name="ce1" office:value="4.73">
            <text:p xmlns:text="urn:oasis:names:tc:opendocument:xmlns:text:1.0">4,7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TERNATIONAL PETROLEUM CORPORATION</text:p>
          </table:table-cell>
          <table:table-cell xmlns:office="urn:oasis:names:tc:opendocument:xmlns:office:1.0" office:value-type="string" table:style-name="ce1">
            <text:p xmlns:text="urn:oasis:names:tc:opendocument:xmlns:text:1.0">54930025D80LU0SMR645</text:p>
          </table:table-cell>
          <table:table-cell xmlns:office="urn:oasis:names:tc:opendocument:xmlns:office:1.0" office:value-type="float" table:style-name="ce1" office:value="1.23">
            <text:p xmlns:text="urn:oasis:names:tc:opendocument:xmlns:text:1.0">1,23</text:p>
          </table:table-cell>
          <table:table-cell xmlns:office="urn:oasis:names:tc:opendocument:xmlns:office:1.0" office:value-type="string" table:style-name="ce1">
            <text:p xmlns:text="urn:oasis:names:tc:opendocument:xmlns:text:1.0">2026-08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usqvarna AB</text:p>
          </table:table-cell>
          <table:table-cell xmlns:office="urn:oasis:names:tc:opendocument:xmlns:office:1.0" office:value-type="string" table:style-name="ce1">
            <text:p xmlns:text="urn:oasis:names:tc:opendocument:xmlns:text:1.0">549300GYQIIJ3UXB7655</text:p>
          </table:table-cell>
          <table:table-cell xmlns:office="urn:oasis:names:tc:opendocument:xmlns:office:1.0" office:value-type="float" table:style-name="ce1" office:value="5.18">
            <text:p xmlns:text="urn:oasis:names:tc:opendocument:xmlns:text:1.0">5,18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mbea AB ( publ )</text:p>
          </table:table-cell>
          <table:table-cell xmlns:office="urn:oasis:names:tc:opendocument:xmlns:office:1.0" office:value-type="string" table:style-name="ce1">
            <text:p xmlns:text="urn:oasis:names:tc:opendocument:xmlns:text:1.0">549300AEVNZRHYI5HV24</text:p>
          </table:table-cell>
          <table:table-cell xmlns:office="urn:oasis:names:tc:opendocument:xmlns:office:1.0" office:value-type="float" table:style-name="ce1" office:value="2.25">
            <text:p xmlns:text="urn:oasis:names:tc:opendocument:xmlns:text:1.0">2,25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ktiebolaget Electrolux</text:p>
          </table:table-cell>
          <table:table-cell xmlns:office="urn:oasis:names:tc:opendocument:xmlns:office:1.0" office:value-type="string" table:style-name="ce1">
            <text:p xmlns:text="urn:oasis:names:tc:opendocument:xmlns:text:1.0">549300Y3HHZB1ZGFPJ93</text:p>
          </table:table-cell>
          <table:table-cell xmlns:office="urn:oasis:names:tc:opendocument:xmlns:office:1.0" office:value-type="float" table:style-name="ce1" office:value="8.83">
            <text:p xmlns:text="urn:oasis:names:tc:opendocument:xmlns:text:1.0">8,83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Trelleborg AB</text:p>
          </table:table-cell>
          <table:table-cell xmlns:office="urn:oasis:names:tc:opendocument:xmlns:office:1.0" office:value-type="string" table:style-name="ce1">
            <text:p xmlns:text="urn:oasis:names:tc:opendocument:xmlns:text:1.0">213800XY16PAWG2PAD14</text:p>
          </table:table-cell>
          <table:table-cell xmlns:office="urn:oasis:names:tc:opendocument:xmlns:office:1.0" office:value-type="float" table:style-name="ce1" office:value="1.3">
            <text:p xmlns:text="urn:oasis:names:tc:opendocument:xmlns:text:1.0">1,3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Thule Group AB</text:p>
          </table:table-cell>
          <table:table-cell xmlns:office="urn:oasis:names:tc:opendocument:xmlns:office:1.0" office:value-type="string" table:style-name="ce1">
            <text:p xmlns:text="urn:oasis:names:tc:opendocument:xmlns:text:1.0">549300XHHOGBOERKU333</text:p>
          </table:table-cell>
          <table:table-cell xmlns:office="urn:oasis:names:tc:opendocument:xmlns:office:1.0" office:value-type="float" table:style-name="ce1" office:value="4.39">
            <text:p xmlns:text="urn:oasis:names:tc:opendocument:xmlns:text:1.0">4,39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ANZA AB</text:p>
          </table:table-cell>
          <table:table-cell xmlns:office="urn:oasis:names:tc:opendocument:xmlns:office:1.0" office:value-type="string" table:style-name="ce1">
            <text:p xmlns:text="urn:oasis:names:tc:opendocument:xmlns:text:1.0">549300X0C14ZL28N1L09</text:p>
          </table:table-cell>
          <table:table-cell xmlns:office="urn:oasis:names:tc:opendocument:xmlns:office:1.0" office:value-type="float" table:style-name="ce1" office:value="0.91">
            <text:p xmlns:text="urn:oasis:names:tc:opendocument:xmlns:text:1.0">0,91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iosergen AB</text:p>
          </table:table-cell>
          <table:table-cell xmlns:office="urn:oasis:names:tc:opendocument:xmlns:office:1.0" office:value-type="string" table:style-name="ce1">
            <text:p xmlns:text="urn:oasis:names:tc:opendocument:xmlns:text:1.0">549300YD2OGUE7BMP925</text:p>
          </table:table-cell>
          <table:table-cell xmlns:office="urn:oasis:names:tc:opendocument:xmlns:office:1.0" office:value-type="float" table:style-name="ce1" office:value="0.34">
            <text:p xmlns:text="urn:oasis:names:tc:opendocument:xmlns:text:1.0">0,34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ierce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82SM8KO7LCER77</text:p>
          </table:table-cell>
          <table:table-cell xmlns:office="urn:oasis:names:tc:opendocument:xmlns:office:1.0" office:value-type="float" table:style-name="ce1" office:value="0.7">
            <text:p xmlns:text="urn:oasis:names:tc:opendocument:xmlns:text:1.0">0,7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ansa Biopharma AB</text:p>
          </table:table-cell>
          <table:table-cell xmlns:office="urn:oasis:names:tc:opendocument:xmlns:office:1.0" office:value-type="string" table:style-name="ce1">
            <text:p xmlns:text="urn:oasis:names:tc:opendocument:xmlns:text:1.0">549300LLEO25ZJJ3NT91</text:p>
          </table:table-cell>
          <table:table-cell xmlns:office="urn:oasis:names:tc:opendocument:xmlns:office:1.0" office:value-type="float" table:style-name="ce1" office:value="4.09">
            <text:p xmlns:text="urn:oasis:names:tc:opendocument:xmlns:text:1.0">4,09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vanza Bank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MBWR5H8SIJLE03</text:p>
          </table:table-cell>
          <table:table-cell xmlns:office="urn:oasis:names:tc:opendocument:xmlns:office:1.0" office:value-type="float" table:style-name="ce1" office:value="5.26">
            <text:p xmlns:text="urn:oasis:names:tc:opendocument:xmlns:text:1.0">5,26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vedbergs Group AB</text:p>
          </table:table-cell>
          <table:table-cell xmlns:office="urn:oasis:names:tc:opendocument:xmlns:office:1.0" office:value-type="string" table:style-name="ce1">
            <text:p xmlns:text="urn:oasis:names:tc:opendocument:xmlns:text:1.0">549300233PQ1UWNYVK79</text:p>
          </table:table-cell>
          <table:table-cell xmlns:office="urn:oasis:names:tc:opendocument:xmlns:office:1.0" office:value-type="float" table:style-name="ce1" office:value="0.38">
            <text:p xmlns:text="urn:oasis:names:tc:opendocument:xmlns:text:1.0">0,38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Xspray Pharma AB (publ)</text:p>
          </table:table-cell>
          <table:table-cell xmlns:office="urn:oasis:names:tc:opendocument:xmlns:office:1.0" office:value-type="string" table:style-name="ce1">
            <text:p xmlns:text="urn:oasis:names:tc:opendocument:xmlns:text:1.0">549300NGRQCNZ3X4L157</text:p>
          </table:table-cell>
          <table:table-cell xmlns:office="urn:oasis:names:tc:opendocument:xmlns:office:1.0" office:value-type="float" table:style-name="ce1" office:value="0.87">
            <text:p xmlns:text="urn:oasis:names:tc:opendocument:xmlns:text:1.0">0,87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ddnode Group Aktiebolag (publ)</text:p>
          </table:table-cell>
          <table:table-cell xmlns:office="urn:oasis:names:tc:opendocument:xmlns:office:1.0" office:value-type="string" table:style-name="ce1">
            <text:p xmlns:text="urn:oasis:names:tc:opendocument:xmlns:text:1.0">213800CQXEA3W1YWXZ31</text:p>
          </table:table-cell>
          <table:table-cell xmlns:office="urn:oasis:names:tc:opendocument:xmlns:office:1.0" office:value-type="float" table:style-name="ce1" office:value="3.92">
            <text:p xmlns:text="urn:oasis:names:tc:opendocument:xmlns:text:1.0">3,92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Lifco AB (publ)</text:p>
          </table:table-cell>
          <table:table-cell xmlns:office="urn:oasis:names:tc:opendocument:xmlns:office:1.0" office:value-type="string" table:style-name="ce1">
            <text:p xmlns:text="urn:oasis:names:tc:opendocument:xmlns:text:1.0">549300RTLL4VDQRCTW41</text:p>
          </table:table-cell>
          <table:table-cell xmlns:office="urn:oasis:names:tc:opendocument:xmlns:office:1.0" office:value-type="float" table:style-name="ce1" office:value="3.2">
            <text:p xmlns:text="urn:oasis:names:tc:opendocument:xmlns:text:1.0">3,2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mbracer Group AB</text:p>
          </table:table-cell>
          <table:table-cell xmlns:office="urn:oasis:names:tc:opendocument:xmlns:office:1.0" office:value-type="string" table:style-name="ce1">
            <text:p xmlns:text="urn:oasis:names:tc:opendocument:xmlns:text:1.0">549300RFXXKT652HB549</text:p>
          </table:table-cell>
          <table:table-cell xmlns:office="urn:oasis:names:tc:opendocument:xmlns:office:1.0" office:value-type="float" table:style-name="ce1" office:value="7.97">
            <text:p xmlns:text="urn:oasis:names:tc:opendocument:xmlns:text:1.0">7,97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innevik AB</text:p>
          </table:table-cell>
          <table:table-cell xmlns:office="urn:oasis:names:tc:opendocument:xmlns:office:1.0" office:value-type="string" table:style-name="ce1">
            <text:p xmlns:text="urn:oasis:names:tc:opendocument:xmlns:text:1.0">2138006PZH76JOS6MN27</text:p>
          </table:table-cell>
          <table:table-cell xmlns:office="urn:oasis:names:tc:opendocument:xmlns:office:1.0" office:value-type="float" table:style-name="ce1" office:value="6.87">
            <text:p xmlns:text="urn:oasis:names:tc:opendocument:xmlns:text:1.0">6,87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eobo Fastigheter AB (publ)</text:p>
          </table:table-cell>
          <table:table-cell xmlns:office="urn:oasis:names:tc:opendocument:xmlns:office:1.0" office:value-type="string" table:style-name="ce1">
            <text:p xmlns:text="urn:oasis:names:tc:opendocument:xmlns:text:1.0">213800QBPS3L89U9TZ44</text:p>
          </table:table-cell>
          <table:table-cell xmlns:office="urn:oasis:names:tc:opendocument:xmlns:office:1.0" office:value-type="float" table:style-name="ce1" office:value="1.91">
            <text:p xmlns:text="urn:oasis:names:tc:opendocument:xmlns:text:1.0">1,91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AK AB (publ)</text:p>
          </table:table-cell>
          <table:table-cell xmlns:office="urn:oasis:names:tc:opendocument:xmlns:office:1.0" office:value-type="string" table:style-name="ce1">
            <text:p xmlns:text="urn:oasis:names:tc:opendocument:xmlns:text:1.0">549300GK4LGIDDWJWL07</text:p>
          </table:table-cell>
          <table:table-cell xmlns:office="urn:oasis:names:tc:opendocument:xmlns:office:1.0" office:value-type="float" table:style-name="ce1" office:value="8.1">
            <text:p xmlns:text="urn:oasis:names:tc:opendocument:xmlns:text:1.0">8,1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Gruvaktiebolaget Viscaria</text:p>
          </table:table-cell>
          <table:table-cell xmlns:office="urn:oasis:names:tc:opendocument:xmlns:office:1.0" office:value-type="string" table:style-name="ce1">
            <text:p xmlns:text="urn:oasis:names:tc:opendocument:xmlns:text:1.0">5299004NWV90GIWSWQ04</text:p>
          </table:table-cell>
          <table:table-cell xmlns:office="urn:oasis:names:tc:opendocument:xmlns:office:1.0" office:value-type="float" table:style-name="ce1" office:value="0.4">
            <text:p xmlns:text="urn:oasis:names:tc:opendocument:xmlns:text:1.0">0,4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TS Group AB</text:p>
          </table:table-cell>
          <table:table-cell xmlns:office="urn:oasis:names:tc:opendocument:xmlns:office:1.0" office:value-type="string" table:style-name="ce1">
            <text:p xmlns:text="urn:oasis:names:tc:opendocument:xmlns:text:1.0">549300GBTPZH31MU7R34</text:p>
          </table:table-cell>
          <table:table-cell xmlns:office="urn:oasis:names:tc:opendocument:xmlns:office:1.0" office:value-type="float" table:style-name="ce1" office:value="0.39">
            <text:p xmlns:text="urn:oasis:names:tc:opendocument:xmlns:text:1.0">0,39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Xichem AB (publ)</text:p>
          </table:table-cell>
          <table:table-cell xmlns:office="urn:oasis:names:tc:opendocument:xmlns:office:1.0" office:value-type="string" table:style-name="ce1">
            <text:p xmlns:text="urn:oasis:names:tc:opendocument:xmlns:text:1.0">549300REE3038LIBWS21</text:p>
          </table:table-cell>
          <table:table-cell xmlns:office="urn:oasis:names:tc:opendocument:xmlns:office:1.0" office:value-type="float" table:style-name="ce1" office:value="0.83">
            <text:p xmlns:text="urn:oasis:names:tc:opendocument:xmlns:text:1.0">0,83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aradox Interactive AB (publ)</text:p>
          </table:table-cell>
          <table:table-cell xmlns:office="urn:oasis:names:tc:opendocument:xmlns:office:1.0" office:value-type="string" table:style-name="ce1">
            <text:p xmlns:text="urn:oasis:names:tc:opendocument:xmlns:text:1.0">529900QNSZUY53R5WW95</text:p>
          </table:table-cell>
          <table:table-cell xmlns:office="urn:oasis:names:tc:opendocument:xmlns:office:1.0" office:value-type="float" table:style-name="ce1" office:value="0.89">
            <text:p xmlns:text="urn:oasis:names:tc:opendocument:xmlns:text:1.0">0,89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ICO Group AB</text:p>
          </table:table-cell>
          <table:table-cell xmlns:office="urn:oasis:names:tc:opendocument:xmlns:office:1.0" office:value-type="string" table:style-name="ce1">
            <text:p xmlns:text="urn:oasis:names:tc:opendocument:xmlns:text:1.0">549300FE4PT8NDXXNK85</text:p>
          </table:table-cell>
          <table:table-cell xmlns:office="urn:oasis:names:tc:opendocument:xmlns:office:1.0" office:value-type="float" table:style-name="ce1" office:value="0.84">
            <text:p xmlns:text="urn:oasis:names:tc:opendocument:xmlns:text:1.0">0,84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Fagerhult Group AB</text:p>
          </table:table-cell>
          <table:table-cell xmlns:office="urn:oasis:names:tc:opendocument:xmlns:office:1.0" office:value-type="string" table:style-name="ce1">
            <text:p xmlns:text="urn:oasis:names:tc:opendocument:xmlns:text:1.0">549300G9NPD8LSJLMP91</text:p>
          </table:table-cell>
          <table:table-cell xmlns:office="urn:oasis:names:tc:opendocument:xmlns:office:1.0" office:value-type="float" table:style-name="ce1" office:value="0.78">
            <text:p xmlns:text="urn:oasis:names:tc:opendocument:xmlns:text:1.0">0,78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owercell Sweden AB (publ)</text:p>
          </table:table-cell>
          <table:table-cell xmlns:office="urn:oasis:names:tc:opendocument:xmlns:office:1.0" office:value-type="string" table:style-name="ce1">
            <text:p xmlns:text="urn:oasis:names:tc:opendocument:xmlns:text:1.0">54930075IJ7TGOK3VC02</text:p>
          </table:table-cell>
          <table:table-cell xmlns:office="urn:oasis:names:tc:opendocument:xmlns:office:1.0" office:value-type="float" table:style-name="ce1" office:value="5.43">
            <text:p xmlns:text="urn:oasis:names:tc:opendocument:xmlns:text:1.0">5,43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roact IT Group AB</text:p>
          </table:table-cell>
          <table:table-cell xmlns:office="urn:oasis:names:tc:opendocument:xmlns:office:1.0" office:value-type="string" table:style-name="ce1">
            <text:p xmlns:text="urn:oasis:names:tc:opendocument:xmlns:text:1.0">549300HMPIC1B86ZHC96</text:p>
          </table:table-cell>
          <table:table-cell xmlns:office="urn:oasis:names:tc:opendocument:xmlns:office:1.0" office:value-type="float" table:style-name="ce1" office:value="1.57">
            <text:p xmlns:text="urn:oasis:names:tc:opendocument:xmlns:text:1.0">1,57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JM AB</text:p>
          </table:table-cell>
          <table:table-cell xmlns:office="urn:oasis:names:tc:opendocument:xmlns:office:1.0" office:value-type="string" table:style-name="ce1">
            <text:p xmlns:text="urn:oasis:names:tc:opendocument:xmlns:text:1.0">529900X0UEM9DOM6FK12</text:p>
          </table:table-cell>
          <table:table-cell xmlns:office="urn:oasis:names:tc:opendocument:xmlns:office:1.0" office:value-type="float" table:style-name="ce1" office:value="10.84">
            <text:p xmlns:text="urn:oasis:names:tc:opendocument:xmlns:text:1.0">10,84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nad Global 7 AB (publ)</text:p>
          </table:table-cell>
          <table:table-cell xmlns:office="urn:oasis:names:tc:opendocument:xmlns:office:1.0" office:value-type="string" table:style-name="ce1">
            <text:p xmlns:text="urn:oasis:names:tc:opendocument:xmlns:text:1.0">549300OBCTAOBEEVN513</text:p>
          </table:table-cell>
          <table:table-cell xmlns:office="urn:oasis:names:tc:opendocument:xmlns:office:1.0" office:value-type="float" table:style-name="ce1" office:value="0.34">
            <text:p xmlns:text="urn:oasis:names:tc:opendocument:xmlns:text:1.0">0,34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obia AB</text:p>
          </table:table-cell>
          <table:table-cell xmlns:office="urn:oasis:names:tc:opendocument:xmlns:office:1.0" office:value-type="string" table:style-name="ce1">
            <text:p xmlns:text="urn:oasis:names:tc:opendocument:xmlns:text:1.0">529900MZ8Y3QGPDF6815</text:p>
          </table:table-cell>
          <table:table-cell xmlns:office="urn:oasis:names:tc:opendocument:xmlns:office:1.0" office:value-type="float" table:style-name="ce1" office:value="4.15">
            <text:p xmlns:text="urn:oasis:names:tc:opendocument:xmlns:text:1.0">4,15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wedbank AB</text:p>
          </table:table-cell>
          <table:table-cell xmlns:office="urn:oasis:names:tc:opendocument:xmlns:office:1.0" office:value-type="string" table:style-name="ce1">
            <text:p xmlns:text="urn:oasis:names:tc:opendocument:xmlns:text:1.0">M312WZV08Y7LYUC71685</text:p>
          </table:table-cell>
          <table:table-cell xmlns:office="urn:oasis:names:tc:opendocument:xmlns:office:1.0" office:value-type="float" table:style-name="ce1" office:value="1.48">
            <text:p xmlns:text="urn:oasis:names:tc:opendocument:xmlns:text:1.0">1,48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ECTRA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R9ZBT8YSFFK266</text:p>
          </table:table-cell>
          <table:table-cell xmlns:office="urn:oasis:names:tc:opendocument:xmlns:office:1.0" office:value-type="float" table:style-name="ce1" office:value="0.89">
            <text:p xmlns:text="urn:oasis:names:tc:opendocument:xmlns:text:1.0">0,89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Xvivo Perfusion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G2464FYLS14B41</text:p>
          </table:table-cell>
          <table:table-cell xmlns:office="urn:oasis:names:tc:opendocument:xmlns:office:1.0" office:value-type="float" table:style-name="ce1" office:value="8.75">
            <text:p xmlns:text="urn:oasis:names:tc:opendocument:xmlns:text:1.0">8,75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et Insight AB</text:p>
          </table:table-cell>
          <table:table-cell xmlns:office="urn:oasis:names:tc:opendocument:xmlns:office:1.0" office:value-type="string" table:style-name="ce1">
            <text:p xmlns:text="urn:oasis:names:tc:opendocument:xmlns:text:1.0">549300BMCT8IT2CFDH63</text:p>
          </table:table-cell>
          <table:table-cell xmlns:office="urn:oasis:names:tc:opendocument:xmlns:office:1.0" office:value-type="float" table:style-name="ce1" office:value="1.18">
            <text:p xmlns:text="urn:oasis:names:tc:opendocument:xmlns:text:1.0">1,18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TAB Group AB</text:p>
          </table:table-cell>
          <table:table-cell xmlns:office="urn:oasis:names:tc:opendocument:xmlns:office:1.0" office:value-type="string" table:style-name="ce1">
            <text:p xmlns:text="urn:oasis:names:tc:opendocument:xmlns:text:1.0">2138001H6FCSZBP26351</text:p>
          </table:table-cell>
          <table:table-cell xmlns:office="urn:oasis:names:tc:opendocument:xmlns:office:1.0" office:value-type="float" table:style-name="ce1" office:value="1.07">
            <text:p xmlns:text="urn:oasis:names:tc:opendocument:xmlns:text:1.0">1,07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ynsam AB (publ)</text:p>
          </table:table-cell>
          <table:table-cell xmlns:office="urn:oasis:names:tc:opendocument:xmlns:office:1.0" office:value-type="string" table:style-name="ce1">
            <text:p xmlns:text="urn:oasis:names:tc:opendocument:xmlns:text:1.0">5493000TMEGW9DHNOQ70</text:p>
          </table:table-cell>
          <table:table-cell xmlns:office="urn:oasis:names:tc:opendocument:xmlns:office:1.0" office:value-type="float" table:style-name="ce1" office:value="1.47">
            <text:p xmlns:text="urn:oasis:names:tc:opendocument:xmlns:text:1.0">1,47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venska Cellulosa Aktiebolaget SCA</text:p>
          </table:table-cell>
          <table:table-cell xmlns:office="urn:oasis:names:tc:opendocument:xmlns:office:1.0" office:value-type="string" table:style-name="ce1">
            <text:p xmlns:text="urn:oasis:names:tc:opendocument:xmlns:text:1.0">549300FW5JDRV1IJ0M67</text:p>
          </table:table-cell>
          <table:table-cell xmlns:office="urn:oasis:names:tc:opendocument:xmlns:office:1.0" office:value-type="float" table:style-name="ce1" office:value="7.85">
            <text:p xmlns:text="urn:oasis:names:tc:opendocument:xmlns:text:1.0">7,85</text:p>
          </table:table-cell>
          <table:table-cell xmlns:office="urn:oasis:names:tc:opendocument:xmlns:office:1.0" office:value-type="string" table:style-name="ce1">
            <text:p xmlns:text="urn:oasis:names:tc:opendocument:xmlns:text:1.0">2026-08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veafastigheter AB (publ)</text:p>
          </table:table-cell>
          <table:table-cell xmlns:office="urn:oasis:names:tc:opendocument:xmlns:office:1.0" office:value-type="string" table:style-name="ce1">
            <text:p xmlns:text="urn:oasis:names:tc:opendocument:xmlns:text:1.0">636700W1VM86O2G2AA36</text:p>
          </table:table-cell>
          <table:table-cell xmlns:office="urn:oasis:names:tc:opendocument:xmlns:office:1.0" office:value-type="float" table:style-name="ce1" office:value="2.29">
            <text:p xmlns:text="urn:oasis:names:tc:opendocument:xmlns:text:1.0">2,29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ONESUPPORT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COLY053IGTLD63</text:p>
          </table:table-cell>
          <table:table-cell xmlns:office="urn:oasis:names:tc:opendocument:xmlns:office:1.0" office:value-type="float" table:style-name="ce1" office:value="10.51">
            <text:p xmlns:text="urn:oasis:names:tc:opendocument:xmlns:text:1.0">10,51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Getinge AB (publ)</text:p>
          </table:table-cell>
          <table:table-cell xmlns:office="urn:oasis:names:tc:opendocument:xmlns:office:1.0" office:value-type="string" table:style-name="ce1">
            <text:p xmlns:text="urn:oasis:names:tc:opendocument:xmlns:text:1.0">5493003PZ4F570G3W735</text:p>
          </table:table-cell>
          <table:table-cell xmlns:office="urn:oasis:names:tc:opendocument:xmlns:office:1.0" office:value-type="float" table:style-name="ce1" office:value="3.26">
            <text:p xmlns:text="urn:oasis:names:tc:opendocument:xmlns:text:1.0">3,26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nity Holding AB (publ)</text:p>
          </table:table-cell>
          <table:table-cell xmlns:office="urn:oasis:names:tc:opendocument:xmlns:office:1.0" office:value-type="string" table:style-name="ce1">
            <text:p xmlns:text="urn:oasis:names:tc:opendocument:xmlns:text:1.0">636700S7UMLTDQ0BKU55</text:p>
          </table:table-cell>
          <table:table-cell xmlns:office="urn:oasis:names:tc:opendocument:xmlns:office:1.0" office:value-type="float" table:style-name="ce1" office:value="1.23">
            <text:p xmlns:text="urn:oasis:names:tc:opendocument:xmlns:text:1.0">1,23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acksaw AB</text:p>
          </table:table-cell>
          <table:table-cell xmlns:office="urn:oasis:names:tc:opendocument:xmlns:office:1.0" office:value-type="string" table:style-name="ce1">
            <text:p xmlns:text="urn:oasis:names:tc:opendocument:xmlns:text:1.0">636700SMLZDCBPNPMJ36</text:p>
          </table:table-cell>
          <table:table-cell xmlns:office="urn:oasis:names:tc:opendocument:xmlns:office:1.0" office:value-type="float" table:style-name="ce1" office:value="3.95">
            <text:p xmlns:text="urn:oasis:names:tc:opendocument:xmlns:text:1.0">3,95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oliden AB</text:p>
          </table:table-cell>
          <table:table-cell xmlns:office="urn:oasis:names:tc:opendocument:xmlns:office:1.0" office:value-type="string" table:style-name="ce1">
            <text:p xmlns:text="urn:oasis:names:tc:opendocument:xmlns:text:1.0">21380059QU7IM1ONDJ56</text:p>
          </table:table-cell>
          <table:table-cell xmlns:office="urn:oasis:names:tc:opendocument:xmlns:office:1.0" office:value-type="float" table:style-name="ce1" office:value="1.22">
            <text:p xmlns:text="urn:oasis:names:tc:opendocument:xmlns:text:1.0">1,22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volution AB (publ)</text:p>
          </table:table-cell>
          <table:table-cell xmlns:office="urn:oasis:names:tc:opendocument:xmlns:office:1.0" office:value-type="string" table:style-name="ce1">
            <text:p xmlns:text="urn:oasis:names:tc:opendocument:xmlns:text:1.0">549300SUH6ZR1RF6TA88</text:p>
          </table:table-cell>
          <table:table-cell xmlns:office="urn:oasis:names:tc:opendocument:xmlns:office:1.0" office:value-type="float" table:style-name="ce1" office:value="4.94">
            <text:p xmlns:text="urn:oasis:names:tc:opendocument:xmlns:text:1.0">4,94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ioGaia AB</text:p>
          </table:table-cell>
          <table:table-cell xmlns:office="urn:oasis:names:tc:opendocument:xmlns:office:1.0" office:value-type="string" table:style-name="ce1">
            <text:p xmlns:text="urn:oasis:names:tc:opendocument:xmlns:text:1.0">549300UBUJOY2L7TT361</text:p>
          </table:table-cell>
          <table:table-cell xmlns:office="urn:oasis:names:tc:opendocument:xmlns:office:1.0" office:value-type="float" table:style-name="ce1" office:value="1.44">
            <text:p xmlns:text="urn:oasis:names:tc:opendocument:xmlns:text:1.0">1,44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Orexo AB</text:p>
          </table:table-cell>
          <table:table-cell xmlns:office="urn:oasis:names:tc:opendocument:xmlns:office:1.0" office:value-type="string" table:style-name="ce1">
            <text:p xmlns:text="urn:oasis:names:tc:opendocument:xmlns:text:1.0">549300LJ5CCWDPTK9Z08</text:p>
          </table:table-cell>
          <table:table-cell xmlns:office="urn:oasis:names:tc:opendocument:xmlns:office:1.0" office:value-type="float" table:style-name="ce1" office:value="0.34">
            <text:p xmlns:text="urn:oasis:names:tc:opendocument:xmlns:text:1.0">0,34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UTOLIV, INC.</text:p>
          </table:table-cell>
          <table:table-cell xmlns:office="urn:oasis:names:tc:opendocument:xmlns:office:1.0" office:value-type="string" table:style-name="ce1">
            <text:p xmlns:text="urn:oasis:names:tc:opendocument:xmlns:text:1.0">A23RUXWKASG834LTMK28</text:p>
          </table:table-cell>
          <table:table-cell xmlns:office="urn:oasis:names:tc:opendocument:xmlns:office:1.0" office:value-type="float" table:style-name="ce1" office:value="0.7">
            <text:p xmlns:text="urn:oasis:names:tc:opendocument:xmlns:text:1.0">0,7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kandinaviska Enskilda Banken AB</text:p>
          </table:table-cell>
          <table:table-cell xmlns:office="urn:oasis:names:tc:opendocument:xmlns:office:1.0" office:value-type="string" table:style-name="ce1">
            <text:p xmlns:text="urn:oasis:names:tc:opendocument:xmlns:text:1.0">F3JS33DEI6XQ4ZBPTN86</text:p>
          </table:table-cell>
          <table:table-cell xmlns:office="urn:oasis:names:tc:opendocument:xmlns:office:1.0" office:value-type="float" table:style-name="ce1" office:value="0.8">
            <text:p xmlns:text="urn:oasis:names:tc:opendocument:xmlns:text:1.0">0,8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ure Equity AB</text:p>
          </table:table-cell>
          <table:table-cell xmlns:office="urn:oasis:names:tc:opendocument:xmlns:office:1.0" office:value-type="string" table:style-name="ce1">
            <text:p xmlns:text="urn:oasis:names:tc:opendocument:xmlns:text:1.0">5493000EHCBQ7QQBGX32</text:p>
          </table:table-cell>
          <table:table-cell xmlns:office="urn:oasis:names:tc:opendocument:xmlns:office:1.0" office:value-type="float" table:style-name="ce1" office:value="1.27">
            <text:p xmlns:text="urn:oasis:names:tc:opendocument:xmlns:text:1.0">1,27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GomSpace Group AB</text:p>
          </table:table-cell>
          <table:table-cell xmlns:office="urn:oasis:names:tc:opendocument:xmlns:office:1.0" office:value-type="string" table:style-name="ce1">
            <text:p xmlns:text="urn:oasis:names:tc:opendocument:xmlns:text:1.0">213800ES6SHKK5QTN734</text:p>
          </table:table-cell>
          <table:table-cell xmlns:office="urn:oasis:names:tc:opendocument:xmlns:office:1.0" office:value-type="float" table:style-name="ce1" office:value="0.8">
            <text:p xmlns:text="urn:oasis:names:tc:opendocument:xmlns:text:1.0">0,8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olati AB</text:p>
          </table:table-cell>
          <table:table-cell xmlns:office="urn:oasis:names:tc:opendocument:xmlns:office:1.0" office:value-type="string" table:style-name="ce1">
            <text:p xmlns:text="urn:oasis:names:tc:opendocument:xmlns:text:1.0">529900R2YHW43H9B4342</text:p>
          </table:table-cell>
          <table:table-cell xmlns:office="urn:oasis:names:tc:opendocument:xmlns:office:1.0" office:value-type="float" table:style-name="ce1" office:value="0.76">
            <text:p xmlns:text="urn:oasis:names:tc:opendocument:xmlns:text:1.0">0,76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Yubico AB</text:p>
          </table:table-cell>
          <table:table-cell xmlns:office="urn:oasis:names:tc:opendocument:xmlns:office:1.0" office:value-type="string" table:style-name="ce1">
            <text:p xmlns:text="urn:oasis:names:tc:opendocument:xmlns:text:1.0">549300I9RBIU9DW59H39</text:p>
          </table:table-cell>
          <table:table-cell xmlns:office="urn:oasis:names:tc:opendocument:xmlns:office:1.0" office:value-type="float" table:style-name="ce1" office:value="1.9">
            <text:p xmlns:text="urn:oasis:names:tc:opendocument:xmlns:text:1.0">1,9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anexa AB</text:p>
          </table:table-cell>
          <table:table-cell xmlns:office="urn:oasis:names:tc:opendocument:xmlns:office:1.0" office:value-type="string" table:style-name="ce1">
            <text:p xmlns:text="urn:oasis:names:tc:opendocument:xmlns:text:1.0">549300J5L2ECZTLID491</text:p>
          </table:table-cell>
          <table:table-cell xmlns:office="urn:oasis:names:tc:opendocument:xmlns:office:1.0" office:value-type="float" table:style-name="ce1" office:value="0.31">
            <text:p xmlns:text="urn:oasis:names:tc:opendocument:xmlns:text:1.0">0,31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GRANGEX AB (publ)</text:p>
          </table:table-cell>
          <table:table-cell xmlns:office="urn:oasis:names:tc:opendocument:xmlns:office:1.0" office:value-type="string" table:style-name="ce1">
            <text:p xmlns:text="urn:oasis:names:tc:opendocument:xmlns:text:1.0">549300MZ7HL7X6AXMC13</text:p>
          </table:table-cell>
          <table:table-cell xmlns:office="urn:oasis:names:tc:opendocument:xmlns:office:1.0" office:value-type="float" table:style-name="ce1" office:value="0.45">
            <text:p xmlns:text="urn:oasis:names:tc:opendocument:xmlns:text:1.0">0,45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aypp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NDGL14NS31UP49</text:p>
          </table:table-cell>
          <table:table-cell xmlns:office="urn:oasis:names:tc:opendocument:xmlns:office:1.0" office:value-type="float" table:style-name="ce1" office:value="3.59">
            <text:p xmlns:text="urn:oasis:names:tc:opendocument:xmlns:text:1.0">3,59</text:p>
          </table:table-cell>
          <table:table-cell xmlns:office="urn:oasis:names:tc:opendocument:xmlns:office:1.0" office:value-type="string" table:style-name="ce1">
            <text:p xmlns:text="urn:oasis:names:tc:opendocument:xmlns:text:1.0">2026-08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Terranet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B4CGWDK6FGRY73</text:p>
          </table:table-cell>
          <table:table-cell xmlns:office="urn:oasis:names:tc:opendocument:xmlns:office:1.0" office:value-type="float" table:style-name="ce1" office:value="0.74">
            <text:p xmlns:text="urn:oasis:names:tc:opendocument:xmlns:text:1.0">0,74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ioArctic AB</text:p>
          </table:table-cell>
          <table:table-cell xmlns:office="urn:oasis:names:tc:opendocument:xmlns:office:1.0" office:value-type="string" table:style-name="ce1">
            <text:p xmlns:text="urn:oasis:names:tc:opendocument:xmlns:text:1.0">549300Y0OI2WVUNHLC33</text:p>
          </table:table-cell>
          <table:table-cell xmlns:office="urn:oasis:names:tc:opendocument:xmlns:office:1.0" office:value-type="float" table:style-name="ce1" office:value="1.74">
            <text:p xmlns:text="urn:oasis:names:tc:opendocument:xmlns:text:1.0">1,74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lleima AB</text:p>
          </table:table-cell>
          <table:table-cell xmlns:office="urn:oasis:names:tc:opendocument:xmlns:office:1.0" office:value-type="string" table:style-name="ce1">
            <text:p xmlns:text="urn:oasis:names:tc:opendocument:xmlns:text:1.0">529900EBHTYGLA6PGP77</text:p>
          </table:table-cell>
          <table:table-cell xmlns:office="urn:oasis:names:tc:opendocument:xmlns:office:1.0" office:value-type="float" table:style-name="ce1" office:value="1.88">
            <text:p xmlns:text="urn:oasis:names:tc:opendocument:xmlns:text:1.0">1,88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elly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TY1ZF7FQEF0552</text:p>
          </table:table-cell>
          <table:table-cell xmlns:office="urn:oasis:names:tc:opendocument:xmlns:office:1.0" office:value-type="float" table:style-name="ce1" office:value="1.01">
            <text:p xmlns:text="urn:oasis:names:tc:opendocument:xmlns:text:1.0">1,01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vestor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VEBQPHRZBKUX38</text:p>
          </table:table-cell>
          <table:table-cell xmlns:office="urn:oasis:names:tc:opendocument:xmlns:office:1.0" office:value-type="float" table:style-name="ce1" office:value="0.54">
            <text:p xmlns:text="urn:oasis:names:tc:opendocument:xmlns:text:1.0">0,54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ZinZino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Z20D1BP4MA0040</text:p>
          </table:table-cell>
          <table:table-cell xmlns:office="urn:oasis:names:tc:opendocument:xmlns:office:1.0" office:value-type="float" table:style-name="ce1" office:value="1.24">
            <text:p xmlns:text="urn:oasis:names:tc:opendocument:xmlns:text:1.0">1,24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torskogen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DL3K4HLJ41KD24</text:p>
          </table:table-cell>
          <table:table-cell xmlns:office="urn:oasis:names:tc:opendocument:xmlns:office:1.0" office:value-type="float" table:style-name="ce1" office:value="1.25">
            <text:p xmlns:text="urn:oasis:names:tc:opendocument:xmlns:text:1.0">1,25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Lime Technologies AB (publ)</text:p>
          </table:table-cell>
          <table:table-cell xmlns:office="urn:oasis:names:tc:opendocument:xmlns:office:1.0" office:value-type="string" table:style-name="ce1">
            <text:p xmlns:text="urn:oasis:names:tc:opendocument:xmlns:text:1.0">5493008UUFYDF3ZTHC65</text:p>
          </table:table-cell>
          <table:table-cell xmlns:office="urn:oasis:names:tc:opendocument:xmlns:office:1.0" office:value-type="float" table:style-name="ce1" office:value="1.45">
            <text:p xmlns:text="urn:oasis:names:tc:opendocument:xmlns:text:1.0">1,45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CAB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RUPCK2N43ES354</text:p>
          </table:table-cell>
          <table:table-cell xmlns:office="urn:oasis:names:tc:opendocument:xmlns:office:1.0" office:value-type="float" table:style-name="ce1" office:value="0.88">
            <text:p xmlns:text="urn:oasis:names:tc:opendocument:xmlns:text:1.0">0,88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Telefonaktiebolaget LM Ericsson</text:p>
          </table:table-cell>
          <table:table-cell xmlns:office="urn:oasis:names:tc:opendocument:xmlns:office:1.0" office:value-type="string" table:style-name="ce1">
            <text:p xmlns:text="urn:oasis:names:tc:opendocument:xmlns:text:1.0">549300W9JLPW15XIFM52</text:p>
          </table:table-cell>
          <table:table-cell xmlns:office="urn:oasis:names:tc:opendocument:xmlns:office:1.0" office:value-type="float" table:style-name="ce1" office:value="3.2">
            <text:p xmlns:text="urn:oasis:names:tc:opendocument:xmlns:text:1.0">3,2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AMBI GROUP PLC</text:p>
          </table:table-cell>
          <table:table-cell xmlns:office="urn:oasis:names:tc:opendocument:xmlns:office:1.0" office:value-type="string" table:style-name="ce1">
            <text:p xmlns:text="urn:oasis:names:tc:opendocument:xmlns:text:1.0">2138003TN71ZS4RHIJ87</text:p>
          </table:table-cell>
          <table:table-cell xmlns:office="urn:oasis:names:tc:opendocument:xmlns:office:1.0" office:value-type="float" table:style-name="ce1" office:value="1.76">
            <text:p xmlns:text="urn:oasis:names:tc:opendocument:xmlns:text:1.0">1,76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Fabege AB</text:p>
          </table:table-cell>
          <table:table-cell xmlns:office="urn:oasis:names:tc:opendocument:xmlns:office:1.0" office:value-type="string" table:style-name="ce1">
            <text:p xmlns:text="urn:oasis:names:tc:opendocument:xmlns:text:1.0">549300JNPI46XNH0PM97</text:p>
          </table:table-cell>
          <table:table-cell xmlns:office="urn:oasis:names:tc:opendocument:xmlns:office:1.0" office:value-type="float" table:style-name="ce1" office:value="2.13">
            <text:p xmlns:text="urn:oasis:names:tc:opendocument:xmlns:text:1.0">2,13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ttendo AB (publ)</text:p>
          </table:table-cell>
          <table:table-cell xmlns:office="urn:oasis:names:tc:opendocument:xmlns:office:1.0" office:value-type="string" table:style-name="ce1">
            <text:p xmlns:text="urn:oasis:names:tc:opendocument:xmlns:text:1.0">549300KEJDL2FNITUW65</text:p>
          </table:table-cell>
          <table:table-cell xmlns:office="urn:oasis:names:tc:opendocument:xmlns:office:1.0" office:value-type="float" table:style-name="ce1" office:value="0.4">
            <text:p xmlns:text="urn:oasis:names:tc:opendocument:xmlns:text:1.0">0,4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itec Software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5EB5RV1QHE6H94</text:p>
          </table:table-cell>
          <table:table-cell xmlns:office="urn:oasis:names:tc:opendocument:xmlns:office:1.0" office:value-type="float" table:style-name="ce1" office:value="4.42">
            <text:p xmlns:text="urn:oasis:names:tc:opendocument:xmlns:text:1.0">4,42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mmunovia AB (publ)</text:p>
          </table:table-cell>
          <table:table-cell xmlns:office="urn:oasis:names:tc:opendocument:xmlns:office:1.0" office:value-type="string" table:style-name="ce1">
            <text:p xmlns:text="urn:oasis:names:tc:opendocument:xmlns:text:1.0">549300KHWL6KK1XGUO81</text:p>
          </table:table-cell>
          <table:table-cell xmlns:office="urn:oasis:names:tc:opendocument:xmlns:office:1.0" office:value-type="float" table:style-name="ce1" office:value="1.26">
            <text:p xmlns:text="urn:oasis:names:tc:opendocument:xmlns:text:1.0">1,26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onava AB (publ)</text:p>
          </table:table-cell>
          <table:table-cell xmlns:office="urn:oasis:names:tc:opendocument:xmlns:office:1.0" office:value-type="string" table:style-name="ce1">
            <text:p xmlns:text="urn:oasis:names:tc:opendocument:xmlns:text:1.0">213800SLYJ6HYXWP8L95</text:p>
          </table:table-cell>
          <table:table-cell xmlns:office="urn:oasis:names:tc:opendocument:xmlns:office:1.0" office:value-type="float" table:style-name="ce1" office:value="1.19">
            <text:p xmlns:text="urn:oasis:names:tc:opendocument:xmlns:text:1.0">1,19</text:p>
          </table:table-cell>
          <table:table-cell xmlns:office="urn:oasis:names:tc:opendocument:xmlns:office:1.0" office:value-type="string" table:style-name="ce1">
            <text:p xmlns:text="urn:oasis:names:tc:opendocument:xmlns:text:1.0">2026-08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ordrest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WNKQRREHXMT018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emnet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8VIU67J3HUAR07</text:p>
          </table:table-cell>
          <table:table-cell xmlns:office="urn:oasis:names:tc:opendocument:xmlns:office:1.0" office:value-type="float" table:style-name="ce1" office:value="10.3">
            <text:p xmlns:text="urn:oasis:names:tc:opendocument:xmlns:text:1.0">10,3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cuvi AB</text:p>
          </table:table-cell>
          <table:table-cell xmlns:office="urn:oasis:names:tc:opendocument:xmlns:office:1.0" office:value-type="string" table:style-name="ce1">
            <text:p xmlns:text="urn:oasis:names:tc:opendocument:xmlns:text:1.0">549300MUNUSWBKJ6Y928</text:p>
          </table:table-cell>
          <table:table-cell xmlns:office="urn:oasis:names:tc:opendocument:xmlns:office:1.0" office:value-type="float" table:style-name="ce1" office:value="0.11">
            <text:p xmlns:text="urn:oasis:names:tc:opendocument:xmlns:text:1.0">0,11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ahnhof AB (publ)</text:p>
          </table:table-cell>
          <table:table-cell xmlns:office="urn:oasis:names:tc:opendocument:xmlns:office:1.0" office:value-type="string" table:style-name="ce1">
            <text:p xmlns:text="urn:oasis:names:tc:opendocument:xmlns:text:1.0">213800K7LQU3H85KCU96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xfood AB</text:p>
          </table:table-cell>
          <table:table-cell xmlns:office="urn:oasis:names:tc:opendocument:xmlns:office:1.0" office:value-type="string" table:style-name="ce1">
            <text:p xmlns:text="urn:oasis:names:tc:opendocument:xmlns:text:1.0">549300QIXCZWZLHE8L05</text:p>
          </table:table-cell>
          <table:table-cell xmlns:office="urn:oasis:names:tc:opendocument:xmlns:office:1.0" office:value-type="float" table:style-name="ce1" office:value="3.34">
            <text:p xmlns:text="urn:oasis:names:tc:opendocument:xmlns:text:1.0">3,34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eab AB</text:p>
          </table:table-cell>
          <table:table-cell xmlns:office="urn:oasis:names:tc:opendocument:xmlns:office:1.0" office:value-type="string" table:style-name="ce1">
            <text:p xmlns:text="urn:oasis:names:tc:opendocument:xmlns:text:1.0">549300FQS4VD3153I854</text:p>
          </table:table-cell>
          <table:table-cell xmlns:office="urn:oasis:names:tc:opendocument:xmlns:office:1.0" office:value-type="float" table:style-name="ce1" office:value="0.3">
            <text:p xmlns:text="urn:oasis:names:tc:opendocument:xmlns:text:1.0">0,3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ilex Microsystems AB</text:p>
          </table:table-cell>
          <table:table-cell xmlns:office="urn:oasis:names:tc:opendocument:xmlns:office:1.0" office:value-type="string" table:style-name="ce1">
            <text:p xmlns:text="urn:oasis:names:tc:opendocument:xmlns:text:1.0">549300Y2GKW0KQ2I5O12</text:p>
          </table:table-cell>
          <table:table-cell xmlns:office="urn:oasis:names:tc:opendocument:xmlns:office:1.0" office:value-type="float" table:style-name="ce1" office:value="0.4">
            <text:p xmlns:text="urn:oasis:names:tc:opendocument:xmlns:text:1.0">0,4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OBA Bank Group AB (publ)</text:p>
          </table:table-cell>
          <table:table-cell xmlns:office="urn:oasis:names:tc:opendocument:xmlns:office:1.0" office:value-type="string" table:style-name="ce1">
            <text:p xmlns:text="urn:oasis:names:tc:opendocument:xmlns:text:1.0">21380057HUGFEAF25W84</text:p>
          </table:table-cell>
          <table:table-cell xmlns:office="urn:oasis:names:tc:opendocument:xmlns:office:1.0" office:value-type="float" table:style-name="ce1" office:value="0.6">
            <text:p xmlns:text="urn:oasis:names:tc:opendocument:xmlns:text:1.0">0,6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oor Service Management Holding AB</text:p>
          </table:table-cell>
          <table:table-cell xmlns:office="urn:oasis:names:tc:opendocument:xmlns:office:1.0" office:value-type="string" table:style-name="ce1">
            <text:p xmlns:text="urn:oasis:names:tc:opendocument:xmlns:text:1.0">529900TMO6717OKBSU69</text:p>
          </table:table-cell>
          <table:table-cell xmlns:office="urn:oasis:names:tc:opendocument:xmlns:office:1.0" office:value-type="float" table:style-name="ce1" office:value="1.82">
            <text:p xmlns:text="urn:oasis:names:tc:opendocument:xmlns:text:1.0">1,82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potea AB (publ)</text:p>
          </table:table-cell>
          <table:table-cell xmlns:office="urn:oasis:names:tc:opendocument:xmlns:office:1.0" office:value-type="string" table:style-name="ce1">
            <text:p xmlns:text="urn:oasis:names:tc:opendocument:xmlns:text:1.0">636700XU8GQ8ZL4RNM17</text:p>
          </table:table-cell>
          <table:table-cell xmlns:office="urn:oasis:names:tc:opendocument:xmlns:office:1.0" office:value-type="float" table:style-name="ce1" office:value="4.54">
            <text:p xmlns:text="urn:oasis:names:tc:opendocument:xmlns:text:1.0">4,54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LVOTECH</text:p>
          </table:table-cell>
          <table:table-cell xmlns:office="urn:oasis:names:tc:opendocument:xmlns:office:1.0" office:value-type="string" table:style-name="ce1">
            <text:p xmlns:text="urn:oasis:names:tc:opendocument:xmlns:text:1.0">222100DCZBOWV5DZ8372</text:p>
          </table:table-cell>
          <table:table-cell xmlns:office="urn:oasis:names:tc:opendocument:xmlns:office:1.0" office:value-type="float" table:style-name="ce1" office:value="2.89">
            <text:p xmlns:text="urn:oasis:names:tc:opendocument:xmlns:text:1.0">2,89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andvik Aktiebolag</text:p>
          </table:table-cell>
          <table:table-cell xmlns:office="urn:oasis:names:tc:opendocument:xmlns:office:1.0" office:value-type="string" table:style-name="ce1">
            <text:p xmlns:text="urn:oasis:names:tc:opendocument:xmlns:text:1.0">5299008ZUAXN43LVZF54</text:p>
          </table:table-cell>
          <table:table-cell xmlns:office="urn:oasis:names:tc:opendocument:xmlns:office:1.0" office:value-type="float" table:style-name="ce1" office:value="0.4">
            <text:p xmlns:text="urn:oasis:names:tc:opendocument:xmlns:text:1.0">0,4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AC Clyde Space AB</text:p>
          </table:table-cell>
          <table:table-cell xmlns:office="urn:oasis:names:tc:opendocument:xmlns:office:1.0" office:value-type="string" table:style-name="ce1">
            <text:p xmlns:text="urn:oasis:names:tc:opendocument:xmlns:text:1.0">549300XQ7MZYAEFJLX90</text:p>
          </table:table-cell>
          <table:table-cell xmlns:office="urn:oasis:names:tc:opendocument:xmlns:office:1.0" office:value-type="float" table:style-name="ce1" office:value="0.76">
            <text:p xmlns:text="urn:oasis:names:tc:opendocument:xmlns:text:1.0">0,76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BG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O1V2ZWY6W9GZ14</text:p>
          </table:table-cell>
          <table:table-cell xmlns:office="urn:oasis:names:tc:opendocument:xmlns:office:1.0" office:value-type="float" table:style-name="ce1" office:value="1.1">
            <text:p xmlns:text="urn:oasis:names:tc:opendocument:xmlns:text:1.0">1,1</text:p>
          </table:table-cell>
          <table:table-cell xmlns:office="urn:oasis:names:tc:opendocument:xmlns:office:1.0" office:value-type="string" table:style-name="ce1">
            <text:p xmlns:text="urn:oasis:names:tc:opendocument:xmlns:text:1.0">2026-08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CC Aktiebolag</text:p>
          </table:table-cell>
          <table:table-cell xmlns:office="urn:oasis:names:tc:opendocument:xmlns:office:1.0" office:value-type="string" table:style-name="ce1">
            <text:p xmlns:text="urn:oasis:names:tc:opendocument:xmlns:text:1.0">213800WRGLW3CY4MHW53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6-08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Röko AB (publ)</text:p>
          </table:table-cell>
          <table:table-cell xmlns:office="urn:oasis:names:tc:opendocument:xmlns:office:1.0" office:value-type="string" table:style-name="ce1">
            <text:p xmlns:text="urn:oasis:names:tc:opendocument:xmlns:text:1.0">549300X76X1DK285JB13</text:p>
          </table:table-cell>
          <table:table-cell xmlns:office="urn:oasis:names:tc:opendocument:xmlns:office:1.0" office:value-type="float" table:style-name="ce1" office:value="3.75">
            <text:p xmlns:text="urn:oasis:names:tc:opendocument:xmlns:text:1.0">3,75</text:p>
          </table:table-cell>
          <table:table-cell xmlns:office="urn:oasis:names:tc:opendocument:xmlns:office:1.0" office:value-type="string" table:style-name="ce1">
            <text:p xmlns:text="urn:oasis:names:tc:opendocument:xmlns:text:1.0">2026-08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ulten AB</text:p>
          </table:table-cell>
          <table:table-cell xmlns:office="urn:oasis:names:tc:opendocument:xmlns:office:1.0" office:value-type="string" table:style-name="ce1">
            <text:p xmlns:text="urn:oasis:names:tc:opendocument:xmlns:text:1.0">549300HUR75YN61F4108</text:p>
          </table:table-cell>
          <table:table-cell xmlns:office="urn:oasis:names:tc:opendocument:xmlns:office:1.0" office:value-type="float" table:style-name="ce1" office:value="0.87">
            <text:p xmlns:text="urn:oasis:names:tc:opendocument:xmlns:text:1.0">0,87</text:p>
          </table:table-cell>
          <table:table-cell xmlns:office="urn:oasis:names:tc:opendocument:xmlns:office:1.0" office:value-type="string" table:style-name="ce1">
            <text:p xmlns:text="urn:oasis:names:tc:opendocument:xmlns:text:1.0">2026-08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diptech AB (publ)</text:p>
          </table:table-cell>
          <table:table-cell xmlns:office="urn:oasis:names:tc:opendocument:xmlns:office:1.0" office:value-type="string" table:style-name="ce1">
            <text:p xmlns:text="urn:oasis:names:tc:opendocument:xmlns:text:1.0">549300JBO7VTEGMRW310</text:p>
          </table:table-cell>
          <table:table-cell xmlns:office="urn:oasis:names:tc:opendocument:xmlns:office:1.0" office:value-type="float" table:style-name="ce1" office:value="0.68">
            <text:p xmlns:text="urn:oasis:names:tc:opendocument:xmlns:text:1.0">0,68</text:p>
          </table:table-cell>
          <table:table-cell xmlns:office="urn:oasis:names:tc:opendocument:xmlns:office:1.0" office:value-type="string" table:style-name="ce1">
            <text:p xmlns:text="urn:oasis:names:tc:opendocument:xmlns:text:1.0">2026-08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work Group AB</text:p>
          </table:table-cell>
          <table:table-cell xmlns:office="urn:oasis:names:tc:opendocument:xmlns:office:1.0" office:value-type="string" table:style-name="ce1">
            <text:p xmlns:text="urn:oasis:names:tc:opendocument:xmlns:text:1.0">549300WF2ILKHMGV9I45</text:p>
          </table:table-cell>
          <table:table-cell xmlns:office="urn:oasis:names:tc:opendocument:xmlns:office:1.0" office:value-type="float" table:style-name="ce1" office:value="0.49">
            <text:p xmlns:text="urn:oasis:names:tc:opendocument:xmlns:text:1.0">0,49</text:p>
          </table:table-cell>
          <table:table-cell xmlns:office="urn:oasis:names:tc:opendocument:xmlns:office:1.0" office:value-type="string" table:style-name="ce1">
            <text:p xmlns:text="urn:oasis:names:tc:opendocument:xmlns:text:1.0">2026-08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ips AB</text:p>
          </table:table-cell>
          <table:table-cell xmlns:office="urn:oasis:names:tc:opendocument:xmlns:office:1.0" office:value-type="string" table:style-name="ce1">
            <text:p xmlns:text="urn:oasis:names:tc:opendocument:xmlns:text:1.0">549300LZSA4S0L54VQ25</text:p>
          </table:table-cell>
          <table:table-cell xmlns:office="urn:oasis:names:tc:opendocument:xmlns:office:1.0" office:value-type="float" table:style-name="ce1" office:value="7.26">
            <text:p xmlns:text="urn:oasis:names:tc:opendocument:xmlns:text:1.0">7,26</text:p>
          </table:table-cell>
          <table:table-cell xmlns:office="urn:oasis:names:tc:opendocument:xmlns:office:1.0" office:value-type="string" table:style-name="ce1">
            <text:p xmlns:text="urn:oasis:names:tc:opendocument:xmlns:text:1.0">2026-08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ngcon AB</text:p>
          </table:table-cell>
          <table:table-cell xmlns:office="urn:oasis:names:tc:opendocument:xmlns:office:1.0" office:value-type="string" table:style-name="ce1">
            <text:p xmlns:text="urn:oasis:names:tc:opendocument:xmlns:text:1.0">549300EMZ2B768S85S50</text:p>
          </table:table-cell>
          <table:table-cell xmlns:office="urn:oasis:names:tc:opendocument:xmlns:office:1.0" office:value-type="float" table:style-name="ce1" office:value="3.55">
            <text:p xmlns:text="urn:oasis:names:tc:opendocument:xmlns:text:1.0">3,55</text:p>
          </table:table-cell>
          <table:table-cell xmlns:office="urn:oasis:names:tc:opendocument:xmlns:office:1.0" office:value-type="string" table:style-name="ce1">
            <text:p xmlns:text="urn:oasis:names:tc:opendocument:xmlns:text:1.0">2026-08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ellaVision AB</text:p>
          </table:table-cell>
          <table:table-cell xmlns:office="urn:oasis:names:tc:opendocument:xmlns:office:1.0" office:value-type="string" table:style-name="ce1">
            <text:p xmlns:text="urn:oasis:names:tc:opendocument:xmlns:text:1.0">529900IUBZBZ0HXFJ114</text:p>
          </table:table-cell>
          <table:table-cell xmlns:office="urn:oasis:names:tc:opendocument:xmlns:office:1.0" office:value-type="float" table:style-name="ce1" office:value="2.27">
            <text:p xmlns:text="urn:oasis:names:tc:opendocument:xmlns:text:1.0">2,27</text:p>
          </table:table-cell>
          <table:table-cell xmlns:office="urn:oasis:names:tc:opendocument:xmlns:office:1.0" office:value-type="string" table:style-name="ce1">
            <text:p xmlns:text="urn:oasis:names:tc:opendocument:xmlns:text:1.0">2026-08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ecuritas AB</text:p>
          </table:table-cell>
          <table:table-cell xmlns:office="urn:oasis:names:tc:opendocument:xmlns:office:1.0" office:value-type="string" table:style-name="ce1">
            <text:p xmlns:text="urn:oasis:names:tc:opendocument:xmlns:text:1.0">635400TTYKE8EIWDS617</text:p>
          </table:table-cell>
          <table:table-cell xmlns:office="urn:oasis:names:tc:opendocument:xmlns:office:1.0" office:value-type="float" table:style-name="ce1" office:value="4.59">
            <text:p xmlns:text="urn:oasis:names:tc:opendocument:xmlns:text:1.0">4,59</text:p>
          </table:table-cell>
          <table:table-cell xmlns:office="urn:oasis:names:tc:opendocument:xmlns:office:1.0" office:value-type="string" table:style-name="ce1">
            <text:p xmlns:text="urn:oasis:names:tc:opendocument:xmlns:text:1.0">2026-08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ergman &amp; Beving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RC0HUZSJYJO751</text:p>
          </table:table-cell>
          <table:table-cell xmlns:office="urn:oasis:names:tc:opendocument:xmlns:office:1.0" office:value-type="float" table:style-name="ce1" office:value="0.33">
            <text:p xmlns:text="urn:oasis:names:tc:opendocument:xmlns:text:1.0">0,33</text:p>
          </table:table-cell>
          <table:table-cell xmlns:office="urn:oasis:names:tc:opendocument:xmlns:office:1.0" office:value-type="string" table:style-name="ce1">
            <text:p xmlns:text="urn:oasis:names:tc:opendocument:xmlns:text:1.0">2026-08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Duni AB</text:p>
          </table:table-cell>
          <table:table-cell xmlns:office="urn:oasis:names:tc:opendocument:xmlns:office:1.0" office:value-type="string" table:style-name="ce1">
            <text:p xmlns:text="urn:oasis:names:tc:opendocument:xmlns:text:1.0">549300MWQEN1427O5L53</text:p>
          </table:table-cell>
          <table:table-cell xmlns:office="urn:oasis:names:tc:opendocument:xmlns:office:1.0" office:value-type="float" table:style-name="ce1" office:value="1.37">
            <text:p xmlns:text="urn:oasis:names:tc:opendocument:xmlns:text:1.0">1,37</text:p>
          </table:table-cell>
          <table:table-cell xmlns:office="urn:oasis:names:tc:opendocument:xmlns:office:1.0" office:value-type="string" table:style-name="ce1">
            <text:p xmlns:text="urn:oasis:names:tc:opendocument:xmlns:text:1.0">2026-08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Ovzon AB (publ)</text:p>
          </table:table-cell>
          <table:table-cell xmlns:office="urn:oasis:names:tc:opendocument:xmlns:office:1.0" office:value-type="string" table:style-name="ce1">
            <text:p xmlns:text="urn:oasis:names:tc:opendocument:xmlns:text:1.0">549300U82F1HQRSTYZ66</text:p>
          </table:table-cell>
          <table:table-cell xmlns:office="urn:oasis:names:tc:opendocument:xmlns:office:1.0" office:value-type="float" table:style-name="ce1" office:value="0.64">
            <text:p xmlns:text="urn:oasis:names:tc:opendocument:xmlns:text:1.0">0,64</text:p>
          </table:table-cell>
          <table:table-cell xmlns:office="urn:oasis:names:tc:opendocument:xmlns:office:1.0" office:value-type="string" table:style-name="ce1">
            <text:p xmlns:text="urn:oasis:names:tc:opendocument:xmlns:text:1.0">2026-08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itrolife AB</text:p>
          </table:table-cell>
          <table:table-cell xmlns:office="urn:oasis:names:tc:opendocument:xmlns:office:1.0" office:value-type="string" table:style-name="ce1">
            <text:p xmlns:text="urn:oasis:names:tc:opendocument:xmlns:text:1.0">5493001WDZMONMSPPR49</text:p>
          </table:table-cell>
          <table:table-cell xmlns:office="urn:oasis:names:tc:opendocument:xmlns:office:1.0" office:value-type="float" table:style-name="ce1" office:value="1.09">
            <text:p xmlns:text="urn:oasis:names:tc:opendocument:xmlns:text:1.0">1,09</text:p>
          </table:table-cell>
          <table:table-cell xmlns:office="urn:oasis:names:tc:opendocument:xmlns:office:1.0" office:value-type="string" table:style-name="ce1">
            <text:p xmlns:text="urn:oasis:names:tc:opendocument:xmlns:text:1.0">2026-08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Ratos AB</text:p>
          </table:table-cell>
          <table:table-cell xmlns:office="urn:oasis:names:tc:opendocument:xmlns:office:1.0" office:value-type="string" table:style-name="ce1">
            <text:p xmlns:text="urn:oasis:names:tc:opendocument:xmlns:text:1.0">2138008KECUUB9VR4798</text:p>
          </table:table-cell>
          <table:table-cell xmlns:office="urn:oasis:names:tc:opendocument:xmlns:office:1.0" office:value-type="float" table:style-name="ce1" office:value="0.68">
            <text:p xmlns:text="urn:oasis:names:tc:opendocument:xmlns:text:1.0">0,68</text:p>
          </table:table-cell>
          <table:table-cell xmlns:office="urn:oasis:names:tc:opendocument:xmlns:office:1.0" office:value-type="string" table:style-name="ce1">
            <text:p xmlns:text="urn:oasis:names:tc:opendocument:xmlns:text:1.0">2026-08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EKO AB</text:p>
          </table:table-cell>
          <table:table-cell xmlns:office="urn:oasis:names:tc:opendocument:xmlns:office:1.0" office:value-type="string" table:style-name="ce1">
            <text:p xmlns:text="urn:oasis:names:tc:opendocument:xmlns:text:1.0">529900R809HC1RFRQA91</text:p>
          </table:table-cell>
          <table:table-cell xmlns:office="urn:oasis:names:tc:opendocument:xmlns:office:1.0" office:value-type="float" table:style-name="ce1" office:value="1.49">
            <text:p xmlns:text="urn:oasis:names:tc:opendocument:xmlns:text:1.0">1,49</text:p>
          </table:table-cell>
          <table:table-cell xmlns:office="urn:oasis:names:tc:opendocument:xmlns:office:1.0" office:value-type="string" table:style-name="ce1">
            <text:p xmlns:text="urn:oasis:names:tc:opendocument:xmlns:text:1.0">2026-08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33 AB (publ)</text:p>
          </table:table-cell>
          <table:table-cell xmlns:office="urn:oasis:names:tc:opendocument:xmlns:office:1.0" office:value-type="string" table:style-name="ce1">
            <text:p xmlns:text="urn:oasis:names:tc:opendocument:xmlns:text:1.0">549300O9UB56DF0JPH61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6-08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stalco AB</text:p>
          </table:table-cell>
          <table:table-cell xmlns:office="urn:oasis:names:tc:opendocument:xmlns:office:1.0" office:value-type="string" table:style-name="ce1">
            <text:p xmlns:text="urn:oasis:names:tc:opendocument:xmlns:text:1.0">549300DZ9ONT2AXY4029</text:p>
          </table:table-cell>
          <table:table-cell xmlns:office="urn:oasis:names:tc:opendocument:xmlns:office:1.0" office:value-type="float" table:style-name="ce1" office:value="3.89">
            <text:p xmlns:text="urn:oasis:names:tc:opendocument:xmlns:text:1.0">3,89</text:p>
          </table:table-cell>
          <table:table-cell xmlns:office="urn:oasis:names:tc:opendocument:xmlns:office:1.0" office:value-type="string" table:style-name="ce1">
            <text:p xmlns:text="urn:oasis:names:tc:opendocument:xmlns:text:1.0">2026-08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revas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7FF9DNP5DUJQ78</text:p>
          </table:table-cell>
          <table:table-cell xmlns:office="urn:oasis:names:tc:opendocument:xmlns:office:1.0" office:value-type="float" table:style-name="ce1" office:value="0.48">
            <text:p xmlns:text="urn:oasis:names:tc:opendocument:xmlns:text:1.0">0,48</text:p>
          </table:table-cell>
          <table:table-cell xmlns:office="urn:oasis:names:tc:opendocument:xmlns:office:1.0" office:value-type="string" table:style-name="ce1">
            <text:p xmlns:text="urn:oasis:names:tc:opendocument:xmlns:text:1.0">2026-08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Fastighetsbolaget Emilshus AB</text:p>
          </table:table-cell>
          <table:table-cell xmlns:office="urn:oasis:names:tc:opendocument:xmlns:office:1.0" office:value-type="string" table:style-name="ce1">
            <text:p xmlns:text="urn:oasis:names:tc:opendocument:xmlns:text:1.0">5493004EO7GR5U8PRK21</text:p>
          </table:table-cell>
          <table:table-cell xmlns:office="urn:oasis:names:tc:opendocument:xmlns:office:1.0" office:value-type="float" table:style-name="ce1" office:value="0.12">
            <text:p xmlns:text="urn:oasis:names:tc:opendocument:xmlns:text:1.0">0,12</text:p>
          </table:table-cell>
          <table:table-cell xmlns:office="urn:oasis:names:tc:opendocument:xmlns:office:1.0" office:value-type="string" table:style-name="ce1">
            <text:p xmlns:text="urn:oasis:names:tc:opendocument:xmlns:text:1.0">2026-08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OssDsign AB</text:p>
          </table:table-cell>
          <table:table-cell xmlns:office="urn:oasis:names:tc:opendocument:xmlns:office:1.0" office:value-type="string" table:style-name="ce1">
            <text:p xmlns:text="urn:oasis:names:tc:opendocument:xmlns:text:1.0">5493005SNS5NAYE2WL53</text:p>
          </table:table-cell>
          <table:table-cell xmlns:office="urn:oasis:names:tc:opendocument:xmlns:office:1.0" office:value-type="float" table:style-name="ce1" office:value="1">
            <text:p xmlns:text="urn:oasis:names:tc:opendocument:xmlns:text:1.0">1</text:p>
          </table:table-cell>
          <table:table-cell xmlns:office="urn:oasis:names:tc:opendocument:xmlns:office:1.0" office:value-type="string" table:style-name="ce1">
            <text:p xmlns:text="urn:oasis:names:tc:opendocument:xmlns:text:1.0">2026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Wyld Networks AB</text:p>
          </table:table-cell>
          <table:table-cell xmlns:office="urn:oasis:names:tc:opendocument:xmlns:office:1.0" office:value-type="string" table:style-name="ce1">
            <text:p xmlns:text="urn:oasis:names:tc:opendocument:xmlns:text:1.0">984500E76A454BADAI39</text:p>
          </table:table-cell>
          <table:table-cell xmlns:office="urn:oasis:names:tc:opendocument:xmlns:office:1.0" office:value-type="float" table:style-name="ce1" office:value="0.21">
            <text:p xmlns:text="urn:oasis:names:tc:opendocument:xmlns:text:1.0">0,21</text:p>
          </table:table-cell>
          <table:table-cell xmlns:office="urn:oasis:names:tc:opendocument:xmlns:office:1.0" office:value-type="string" table:style-name="ce1">
            <text:p xmlns:text="urn:oasis:names:tc:opendocument:xmlns:text:1.0">2026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eijer Alma AB</text:p>
          </table:table-cell>
          <table:table-cell xmlns:office="urn:oasis:names:tc:opendocument:xmlns:office:1.0" office:value-type="string" table:style-name="ce1">
            <text:p xmlns:text="urn:oasis:names:tc:opendocument:xmlns:text:1.0">549300HJX9BNG5055Z38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odern Times Group MTG AB</text:p>
          </table:table-cell>
          <table:table-cell xmlns:office="urn:oasis:names:tc:opendocument:xmlns:office:1.0" office:value-type="string" table:style-name="ce1">
            <text:p xmlns:text="urn:oasis:names:tc:opendocument:xmlns:text:1.0">549300E8NDODRSX29339</text:p>
          </table:table-cell>
          <table:table-cell xmlns:office="urn:oasis:names:tc:opendocument:xmlns:office:1.0" office:value-type="float" table:style-name="ce1" office:value="2.28">
            <text:p xmlns:text="urn:oasis:names:tc:opendocument:xmlns:text:1.0">2,28</text:p>
          </table:table-cell>
          <table:table-cell xmlns:office="urn:oasis:names:tc:opendocument:xmlns:office:1.0" office:value-type="string" table:style-name="ce1">
            <text:p xmlns:text="urn:oasis:names:tc:opendocument:xmlns:text:1.0">2026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latzer Fastigheter Holding AB (publ)</text:p>
          </table:table-cell>
          <table:table-cell xmlns:office="urn:oasis:names:tc:opendocument:xmlns:office:1.0" office:value-type="string" table:style-name="ce1">
            <text:p xmlns:text="urn:oasis:names:tc:opendocument:xmlns:text:1.0">5493009KPII4BZE70820</text:p>
          </table:table-cell>
          <table:table-cell xmlns:office="urn:oasis:names:tc:opendocument:xmlns:office:1.0" office:value-type="float" table:style-name="ce1" office:value="1.18">
            <text:p xmlns:text="urn:oasis:names:tc:opendocument:xmlns:text:1.0">1,18</text:p>
          </table:table-cell>
          <table:table-cell xmlns:office="urn:oasis:names:tc:opendocument:xmlns:office:1.0" office:value-type="string" table:style-name="ce1">
            <text:p xmlns:text="urn:oasis:names:tc:opendocument:xmlns:text:1.0">2026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nowit Aktiebolag (publ)</text:p>
          </table:table-cell>
          <table:table-cell xmlns:office="urn:oasis:names:tc:opendocument:xmlns:office:1.0" office:value-type="string" table:style-name="ce1">
            <text:p xmlns:text="urn:oasis:names:tc:opendocument:xmlns:text:1.0">549300CM6KSG2GY3HV62</text:p>
          </table:table-cell>
          <table:table-cell xmlns:office="urn:oasis:names:tc:opendocument:xmlns:office:1.0" office:value-type="float" table:style-name="ce1" office:value="1.97">
            <text:p xmlns:text="urn:oasis:names:tc:opendocument:xmlns:text:1.0">1,97</text:p>
          </table:table-cell>
          <table:table-cell xmlns:office="urn:oasis:names:tc:opendocument:xmlns:office:1.0" office:value-type="string" table:style-name="ce1">
            <text:p xmlns:text="urn:oasis:names:tc:opendocument:xmlns:text:1.0">2026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eammWave AB</text:p>
          </table:table-cell>
          <table:table-cell xmlns:office="urn:oasis:names:tc:opendocument:xmlns:office:1.0" office:value-type="string" table:style-name="ce1">
            <text:p xmlns:text="urn:oasis:names:tc:opendocument:xmlns:text:1.0">9845008AD575B0BD7B65</text:p>
          </table:table-cell>
          <table:table-cell xmlns:office="urn:oasis:names:tc:opendocument:xmlns:office:1.0" office:value-type="float" table:style-name="ce1" office:value="0.41">
            <text:p xmlns:text="urn:oasis:names:tc:opendocument:xmlns:text:1.0">0,41</text:p>
          </table:table-cell>
          <table:table-cell xmlns:office="urn:oasis:names:tc:opendocument:xmlns:office:1.0" office:value-type="string" table:style-name="ce1">
            <text:p xmlns:text="urn:oasis:names:tc:opendocument:xmlns:text:1.0">2026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exagon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WJFW6ILNI4TA80</text:p>
          </table:table-cell>
          <table:table-cell xmlns:office="urn:oasis:names:tc:opendocument:xmlns:office:1.0" office:value-type="float" table:style-name="ce1" office:value="1.37">
            <text:p xmlns:text="urn:oasis:names:tc:opendocument:xmlns:text:1.0">1,37</text:p>
          </table:table-cell>
          <table:table-cell xmlns:office="urn:oasis:names:tc:opendocument:xmlns:office:1.0" office:value-type="string" table:style-name="ce1">
            <text:p xmlns:text="urn:oasis:names:tc:opendocument:xmlns:text:1.0">2026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oist Finance AB (publ)</text:p>
          </table:table-cell>
          <table:table-cell xmlns:office="urn:oasis:names:tc:opendocument:xmlns:office:1.0" office:value-type="string" table:style-name="ce1">
            <text:p xmlns:text="urn:oasis:names:tc:opendocument:xmlns:text:1.0">549300NPK3FB2BEL4D08</text:p>
          </table:table-cell>
          <table:table-cell xmlns:office="urn:oasis:names:tc:opendocument:xmlns:office:1.0" office:value-type="float" table:style-name="ce1" office:value="1.02">
            <text:p xmlns:text="urn:oasis:names:tc:opendocument:xmlns:text:1.0">1,02</text:p>
          </table:table-cell>
          <table:table-cell xmlns:office="urn:oasis:names:tc:opendocument:xmlns:office:1.0" office:value-type="string" table:style-name="ce1">
            <text:p xmlns:text="urn:oasis:names:tc:opendocument:xmlns:text:1.0">2026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Orrön Energy AB</text:p>
          </table:table-cell>
          <table:table-cell xmlns:office="urn:oasis:names:tc:opendocument:xmlns:office:1.0" office:value-type="string" table:style-name="ce1">
            <text:p xmlns:text="urn:oasis:names:tc:opendocument:xmlns:text:1.0">549300IULC8F8IGXKI15</text:p>
          </table:table-cell>
          <table:table-cell xmlns:office="urn:oasis:names:tc:opendocument:xmlns:office:1.0" office:value-type="float" table:style-name="ce1" office:value="0.8">
            <text:p xmlns:text="urn:oasis:names:tc:opendocument:xmlns:text:1.0">0,8</text:p>
          </table:table-cell>
          <table:table-cell xmlns:office="urn:oasis:names:tc:opendocument:xmlns:office:1.0" office:value-type="string" table:style-name="ce1">
            <text:p xmlns:text="urn:oasis:names:tc:opendocument:xmlns:text:1.0">2026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candic Hotels Group AB</text:p>
          </table:table-cell>
          <table:table-cell xmlns:office="urn:oasis:names:tc:opendocument:xmlns:office:1.0" office:value-type="string" table:style-name="ce1">
            <text:p xmlns:text="urn:oasis:names:tc:opendocument:xmlns:text:1.0">529900JY9ZBGUXGRKQ86</text:p>
          </table:table-cell>
          <table:table-cell xmlns:office="urn:oasis:names:tc:opendocument:xmlns:office:1.0" office:value-type="float" table:style-name="ce1" office:value="2.26">
            <text:p xmlns:text="urn:oasis:names:tc:opendocument:xmlns:text:1.0">2,26</text:p>
          </table:table-cell>
          <table:table-cell xmlns:office="urn:oasis:names:tc:opendocument:xmlns:office:1.0" office:value-type="string" table:style-name="ce1">
            <text:p xmlns:text="urn:oasis:names:tc:opendocument:xmlns:text:1.0">2026-08-1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ynAct Pharma AB</text:p>
          </table:table-cell>
          <table:table-cell xmlns:office="urn:oasis:names:tc:opendocument:xmlns:office:1.0" office:value-type="string" table:style-name="ce1">
            <text:p xmlns:text="urn:oasis:names:tc:opendocument:xmlns:text:1.0">549300RRYIEFEQ72N546</text:p>
          </table:table-cell>
          <table:table-cell xmlns:office="urn:oasis:names:tc:opendocument:xmlns:office:1.0" office:value-type="float" table:style-name="ce1" office:value="1.51">
            <text:p xmlns:text="urn:oasis:names:tc:opendocument:xmlns:text:1.0">1,51</text:p>
          </table:table-cell>
          <table:table-cell xmlns:office="urn:oasis:names:tc:opendocument:xmlns:office:1.0" office:value-type="string" table:style-name="ce1">
            <text:p xmlns:text="urn:oasis:names:tc:opendocument:xmlns:text:1.0">2026-08-1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Done.ai Group AB</text:p>
          </table:table-cell>
          <table:table-cell xmlns:office="urn:oasis:names:tc:opendocument:xmlns:office:1.0" office:value-type="string" table:style-name="ce1">
            <text:p xmlns:text="urn:oasis:names:tc:opendocument:xmlns:text:1.0">549300HN4ITSR6ZSAO17</text:p>
          </table:table-cell>
          <table:table-cell xmlns:office="urn:oasis:names:tc:opendocument:xmlns:office:1.0" office:value-type="float" table:style-name="ce1" office:value="0.29">
            <text:p xmlns:text="urn:oasis:names:tc:opendocument:xmlns:text:1.0">0,29</text:p>
          </table:table-cell>
          <table:table-cell xmlns:office="urn:oasis:names:tc:opendocument:xmlns:office:1.0" office:value-type="string" table:style-name="ce1">
            <text:p xmlns:text="urn:oasis:names:tc:opendocument:xmlns:text:1.0">2026-08-1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loetta AB</text:p>
          </table:table-cell>
          <table:table-cell xmlns:office="urn:oasis:names:tc:opendocument:xmlns:office:1.0" office:value-type="string" table:style-name="ce1">
            <text:p xmlns:text="urn:oasis:names:tc:opendocument:xmlns:text:1.0">549300CSLHPO6Y1AZN37</text:p>
          </table:table-cell>
          <table:table-cell xmlns:office="urn:oasis:names:tc:opendocument:xmlns:office:1.0" office:value-type="float" table:style-name="ce1" office:value="0.3">
            <text:p xmlns:text="urn:oasis:names:tc:opendocument:xmlns:text:1.0">0,3</text:p>
          </table:table-cell>
          <table:table-cell xmlns:office="urn:oasis:names:tc:opendocument:xmlns:office:1.0" office:value-type="string" table:style-name="ce1">
            <text:p xmlns:text="urn:oasis:names:tc:opendocument:xmlns:text:1.0">2026-08-1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reades AB (publ)</text:p>
          </table:table-cell>
          <table:table-cell xmlns:office="urn:oasis:names:tc:opendocument:xmlns:office:1.0" office:value-type="string" table:style-name="ce1">
            <text:p xmlns:text="urn:oasis:names:tc:opendocument:xmlns:text:1.0">549300MYLGD0VKNGTJ47</text:p>
          </table:table-cell>
          <table:table-cell xmlns:office="urn:oasis:names:tc:opendocument:xmlns:office:1.0" office:value-type="float" table:style-name="ce1" office:value="0.4">
            <text:p xmlns:text="urn:oasis:names:tc:opendocument:xmlns:text:1.0">0,4</text:p>
          </table:table-cell>
          <table:table-cell xmlns:office="urn:oasis:names:tc:opendocument:xmlns:office:1.0" office:value-type="string" table:style-name="ce1">
            <text:p xmlns:text="urn:oasis:names:tc:opendocument:xmlns:text:1.0">2026-08-1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lligator Bioscience AB</text:p>
          </table:table-cell>
          <table:table-cell xmlns:office="urn:oasis:names:tc:opendocument:xmlns:office:1.0" office:value-type="string" table:style-name="ce1">
            <text:p xmlns:text="urn:oasis:names:tc:opendocument:xmlns:text:1.0">549300E15VI0MB7LXV19</text:p>
          </table:table-cell>
          <table:table-cell xmlns:office="urn:oasis:names:tc:opendocument:xmlns:office:1.0" office:value-type="float" table:style-name="ce1" office:value="1.49">
            <text:p xmlns:text="urn:oasis:names:tc:opendocument:xmlns:text:1.0">1,49</text:p>
          </table:table-cell>
          <table:table-cell xmlns:office="urn:oasis:names:tc:opendocument:xmlns:office:1.0" office:value-type="string" table:style-name="ce1">
            <text:p xmlns:text="urn:oasis:names:tc:opendocument:xmlns:text:1.0">2026-08-1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cadeMedia AB</text:p>
          </table:table-cell>
          <table:table-cell xmlns:office="urn:oasis:names:tc:opendocument:xmlns:office:1.0" office:value-type="string" table:style-name="ce1">
            <text:p xmlns:text="urn:oasis:names:tc:opendocument:xmlns:text:1.0">549300H47PGHY4JNKO68</text:p>
          </table:table-cell>
          <table:table-cell xmlns:office="urn:oasis:names:tc:opendocument:xmlns:office:1.0" office:value-type="float" table:style-name="ce1" office:value="0.71">
            <text:p xmlns:text="urn:oasis:names:tc:opendocument:xmlns:text:1.0">0,71</text:p>
          </table:table-cell>
          <table:table-cell xmlns:office="urn:oasis:names:tc:opendocument:xmlns:office:1.0" office:value-type="string" table:style-name="ce1">
            <text:p xmlns:text="urn:oasis:names:tc:opendocument:xmlns:text:1.0">2026-08-1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vestment AB Öresund</text:p>
          </table:table-cell>
          <table:table-cell xmlns:office="urn:oasis:names:tc:opendocument:xmlns:office:1.0" office:value-type="string" table:style-name="ce1">
            <text:p xmlns:text="urn:oasis:names:tc:opendocument:xmlns:text:1.0">549300ZNNKE1UFGNNE47</text:p>
          </table:table-cell>
          <table:table-cell xmlns:office="urn:oasis:names:tc:opendocument:xmlns:office:1.0" office:value-type="float" table:style-name="ce1" office:value="0.4">
            <text:p xmlns:text="urn:oasis:names:tc:opendocument:xmlns:text:1.0">0,4</text:p>
          </table:table-cell>
          <table:table-cell xmlns:office="urn:oasis:names:tc:opendocument:xmlns:office:1.0" office:value-type="string" table:style-name="ce1">
            <text:p xmlns:text="urn:oasis:names:tc:opendocument:xmlns:text:1.0">2026-08-1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ordnet AB (publ)</text:p>
          </table:table-cell>
          <table:table-cell xmlns:office="urn:oasis:names:tc:opendocument:xmlns:office:1.0" office:value-type="string" table:style-name="ce1">
            <text:p xmlns:text="urn:oasis:names:tc:opendocument:xmlns:text:1.0">549300D6WW5ZTWLZ4C08</text:p>
          </table:table-cell>
          <table:table-cell xmlns:office="urn:oasis:names:tc:opendocument:xmlns:office:1.0" office:value-type="float" table:style-name="ce1" office:value="1.61">
            <text:p xmlns:text="urn:oasis:names:tc:opendocument:xmlns:text:1.0">1,61</text:p>
          </table:table-cell>
          <table:table-cell xmlns:office="urn:oasis:names:tc:opendocument:xmlns:office:1.0" office:value-type="string" table:style-name="ce1">
            <text:p xmlns:text="urn:oasis:names:tc:opendocument:xmlns:text:1.0">2026-08-1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Lindab International AB</text:p>
          </table:table-cell>
          <table:table-cell xmlns:office="urn:oasis:names:tc:opendocument:xmlns:office:1.0" office:value-type="string" table:style-name="ce1">
            <text:p xmlns:text="urn:oasis:names:tc:opendocument:xmlns:text:1.0">54930085MH6IRQ1JP227</text:p>
          </table:table-cell>
          <table:table-cell xmlns:office="urn:oasis:names:tc:opendocument:xmlns:office:1.0" office:value-type="float" table:style-name="ce1" office:value="1.51">
            <text:p xmlns:text="urn:oasis:names:tc:opendocument:xmlns:text:1.0">1,51</text:p>
          </table:table-cell>
          <table:table-cell xmlns:office="urn:oasis:names:tc:opendocument:xmlns:office:1.0" office:value-type="string" table:style-name="ce1">
            <text:p xmlns:text="urn:oasis:names:tc:opendocument:xmlns:text:1.0">2026-08-1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dutrade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FISLQ6CEFP1867</text:p>
          </table:table-cell>
          <table:table-cell xmlns:office="urn:oasis:names:tc:opendocument:xmlns:office:1.0" office:value-type="float" table:style-name="ce1" office:value="1.97">
            <text:p xmlns:text="urn:oasis:names:tc:opendocument:xmlns:text:1.0">1,97</text:p>
          </table:table-cell>
          <table:table-cell xmlns:office="urn:oasis:names:tc:opendocument:xmlns:office:1.0" office:value-type="string" table:style-name="ce1">
            <text:p xmlns:text="urn:oasis:names:tc:opendocument:xmlns:text:1.0">2026-08-1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volder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6ZVS6SHCKH6I37</text:p>
          </table:table-cell>
          <table:table-cell xmlns:office="urn:oasis:names:tc:opendocument:xmlns:office:1.0" office:value-type="float" table:style-name="ce1" office:value="1.7">
            <text:p xmlns:text="urn:oasis:names:tc:opendocument:xmlns:text:1.0">1,7</text:p>
          </table:table-cell>
          <table:table-cell xmlns:office="urn:oasis:names:tc:opendocument:xmlns:office:1.0" office:value-type="string" table:style-name="ce1">
            <text:p xmlns:text="urn:oasis:names:tc:opendocument:xmlns:text:1.0">2026-08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NV Global AB (publ)</text:p>
          </table:table-cell>
          <table:table-cell xmlns:office="urn:oasis:names:tc:opendocument:xmlns:office:1.0" office:value-type="string" table:style-name="ce1">
            <text:p xmlns:text="urn:oasis:names:tc:opendocument:xmlns:text:1.0">549300ONMNSTOBAU0S14</text:p>
          </table:table-cell>
          <table:table-cell xmlns:office="urn:oasis:names:tc:opendocument:xmlns:office:1.0" office:value-type="float" table:style-name="ce1" office:value="0.76">
            <text:p xmlns:text="urn:oasis:names:tc:opendocument:xmlns:text:1.0">0,76</text:p>
          </table:table-cell>
          <table:table-cell xmlns:office="urn:oasis:names:tc:opendocument:xmlns:office:1.0" office:value-type="string" table:style-name="ce1">
            <text:p xmlns:text="urn:oasis:names:tc:opendocument:xmlns:text:1.0">2026-08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olato Aktiebolag</text:p>
          </table:table-cell>
          <table:table-cell xmlns:office="urn:oasis:names:tc:opendocument:xmlns:office:1.0" office:value-type="string" table:style-name="ce1">
            <text:p xmlns:text="urn:oasis:names:tc:opendocument:xmlns:text:1.0">213800T7T7I7WAOX8Y72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6-08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ufvudstaden AB</text:p>
          </table:table-cell>
          <table:table-cell xmlns:office="urn:oasis:names:tc:opendocument:xmlns:office:1.0" office:value-type="string" table:style-name="ce1">
            <text:p xmlns:text="urn:oasis:names:tc:opendocument:xmlns:text:1.0">213800UEV5ZAFFVQ4J85</text:p>
          </table:table-cell>
          <table:table-cell xmlns:office="urn:oasis:names:tc:opendocument:xmlns:office:1.0" office:value-type="float" table:style-name="ce1" office:value="2.54">
            <text:p xmlns:text="urn:oasis:names:tc:opendocument:xmlns:text:1.0">2,54</text:p>
          </table:table-cell>
          <table:table-cell xmlns:office="urn:oasis:names:tc:opendocument:xmlns:office:1.0" office:value-type="string" table:style-name="ce1">
            <text:p xmlns:text="urn:oasis:names:tc:opendocument:xmlns:text:1.0">2026-08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trium Ljungberg AB</text:p>
          </table:table-cell>
          <table:table-cell xmlns:office="urn:oasis:names:tc:opendocument:xmlns:office:1.0" office:value-type="string" table:style-name="ce1">
            <text:p xmlns:text="urn:oasis:names:tc:opendocument:xmlns:text:1.0">5493001NNP6HM67OVU09</text:p>
          </table:table-cell>
          <table:table-cell xmlns:office="urn:oasis:names:tc:opendocument:xmlns:office:1.0" office:value-type="float" table:style-name="ce1" office:value="0.67">
            <text:p xmlns:text="urn:oasis:names:tc:opendocument:xmlns:text:1.0">0,67</text:p>
          </table:table-cell>
          <table:table-cell xmlns:office="urn:oasis:names:tc:opendocument:xmlns:office:1.0" office:value-type="string" table:style-name="ce1">
            <text:p xmlns:text="urn:oasis:names:tc:opendocument:xmlns:text:1.0">2026-08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torytel AB (publ)</text:p>
          </table:table-cell>
          <table:table-cell xmlns:office="urn:oasis:names:tc:opendocument:xmlns:office:1.0" office:value-type="string" table:style-name="ce1">
            <text:p xmlns:text="urn:oasis:names:tc:opendocument:xmlns:text:1.0">549300I1FSPPI9HHU419</text:p>
          </table:table-cell>
          <table:table-cell xmlns:office="urn:oasis:names:tc:opendocument:xmlns:office:1.0" office:value-type="float" table:style-name="ce1" office:value="1.83">
            <text:p xmlns:text="urn:oasis:names:tc:opendocument:xmlns:text:1.0">1,83</text:p>
          </table:table-cell>
          <table:table-cell xmlns:office="urn:oasis:names:tc:opendocument:xmlns:office:1.0" office:value-type="string" table:style-name="ce1">
            <text:p xmlns:text="urn:oasis:names:tc:opendocument:xmlns:text:1.0">2026-08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wedencare AB (publ)</text:p>
          </table:table-cell>
          <table:table-cell xmlns:office="urn:oasis:names:tc:opendocument:xmlns:office:1.0" office:value-type="string" table:style-name="ce1">
            <text:p xmlns:text="urn:oasis:names:tc:opendocument:xmlns:text:1.0">549300FZT7YIF6SWX789</text:p>
          </table:table-cell>
          <table:table-cell xmlns:office="urn:oasis:names:tc:opendocument:xmlns:office:1.0" office:value-type="float" table:style-name="ce1" office:value="2.63">
            <text:p xmlns:text="urn:oasis:names:tc:opendocument:xmlns:text:1.0">2,63</text:p>
          </table:table-cell>
          <table:table-cell xmlns:office="urn:oasis:names:tc:opendocument:xmlns:office:1.0" office:value-type="string" table:style-name="ce1">
            <text:p xmlns:text="urn:oasis:names:tc:opendocument:xmlns:text:1.0">2026-08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HG Group AB</text:p>
          </table:table-cell>
          <table:table-cell xmlns:office="urn:oasis:names:tc:opendocument:xmlns:office:1.0" office:value-type="string" table:style-name="ce1">
            <text:p xmlns:text="urn:oasis:names:tc:opendocument:xmlns:text:1.0">549300ZLCWL2QTO3HR86</text:p>
          </table:table-cell>
          <table:table-cell xmlns:office="urn:oasis:names:tc:opendocument:xmlns:office:1.0" office:value-type="float" table:style-name="ce1" office:value="1.36">
            <text:p xmlns:text="urn:oasis:names:tc:opendocument:xmlns:text:1.0">1,36</text:p>
          </table:table-cell>
          <table:table-cell xmlns:office="urn:oasis:names:tc:opendocument:xmlns:office:1.0" office:value-type="string" table:style-name="ce1">
            <text:p xmlns:text="urn:oasis:names:tc:opendocument:xmlns:text:1.0">2026-08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lejd AB</text:p>
          </table:table-cell>
          <table:table-cell xmlns:office="urn:oasis:names:tc:opendocument:xmlns:office:1.0" office:value-type="string" table:style-name="ce1">
            <text:p xmlns:text="urn:oasis:names:tc:opendocument:xmlns:text:1.0">549300AOUXS7RTR3OV14</text:p>
          </table:table-cell>
          <table:table-cell xmlns:office="urn:oasis:names:tc:opendocument:xmlns:office:1.0" office:value-type="float" table:style-name="ce1" office:value="0.23">
            <text:p xmlns:text="urn:oasis:names:tc:opendocument:xmlns:text:1.0">0,23</text:p>
          </table:table-cell>
          <table:table-cell xmlns:office="urn:oasis:names:tc:opendocument:xmlns:office:1.0" office:value-type="string" table:style-name="ce1">
            <text:p xmlns:text="urn:oasis:names:tc:opendocument:xmlns:text:1.0">2026-08-1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nea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UNMLWLG6B2R803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8-1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edicover AB</text:p>
          </table:table-cell>
          <table:table-cell xmlns:office="urn:oasis:names:tc:opendocument:xmlns:office:1.0" office:value-type="string" table:style-name="ce1">
            <text:p xmlns:text="urn:oasis:names:tc:opendocument:xmlns:text:1.0">5493000E9BUOYMOW2K53</text:p>
          </table:table-cell>
          <table:table-cell xmlns:office="urn:oasis:names:tc:opendocument:xmlns:office:1.0" office:value-type="float" table:style-name="ce1" office:value="0.3">
            <text:p xmlns:text="urn:oasis:names:tc:opendocument:xmlns:text:1.0">0,3</text:p>
          </table:table-cell>
          <table:table-cell xmlns:office="urn:oasis:names:tc:opendocument:xmlns:office:1.0" office:value-type="string" table:style-name="ce1">
            <text:p xmlns:text="urn:oasis:names:tc:opendocument:xmlns:text:1.0">2026-08-1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P3 Fastigheter AB</text:p>
          </table:table-cell>
          <table:table-cell xmlns:office="urn:oasis:names:tc:opendocument:xmlns:office:1.0" office:value-type="string" table:style-name="ce1">
            <text:p xmlns:text="urn:oasis:names:tc:opendocument:xmlns:text:1.0">549300MGVITW8GYJHZ50</text:p>
          </table:table-cell>
          <table:table-cell xmlns:office="urn:oasis:names:tc:opendocument:xmlns:office:1.0" office:value-type="float" table:style-name="ce1" office:value="0.66">
            <text:p xmlns:text="urn:oasis:names:tc:opendocument:xmlns:text:1.0">0,66</text:p>
          </table:table-cell>
          <table:table-cell xmlns:office="urn:oasis:names:tc:opendocument:xmlns:office:1.0" office:value-type="string" table:style-name="ce1">
            <text:p xmlns:text="urn:oasis:names:tc:opendocument:xmlns:text:1.0">2026-08-1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ktiebolaget Volvo</text:p>
          </table:table-cell>
          <table:table-cell xmlns:office="urn:oasis:names:tc:opendocument:xmlns:office:1.0" office:value-type="string" table:style-name="ce1">
            <text:p xmlns:text="urn:oasis:names:tc:opendocument:xmlns:text:1.0">549300HGV012CNC8JD22</text:p>
          </table:table-cell>
          <table:table-cell xmlns:office="urn:oasis:names:tc:opendocument:xmlns:office:1.0" office:value-type="float" table:style-name="ce1" office:value="0.79">
            <text:p xmlns:text="urn:oasis:names:tc:opendocument:xmlns:text:1.0">0,79</text:p>
          </table:table-cell>
          <table:table-cell xmlns:office="urn:oasis:names:tc:opendocument:xmlns:office:1.0" office:value-type="string" table:style-name="ce1">
            <text:p xmlns:text="urn:oasis:names:tc:opendocument:xmlns:text:1.0">2026-08-1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jörn Borg AB</text:p>
          </table:table-cell>
          <table:table-cell xmlns:office="urn:oasis:names:tc:opendocument:xmlns:office:1.0" office:value-type="string" table:style-name="ce1">
            <text:p xmlns:text="urn:oasis:names:tc:opendocument:xmlns:text:1.0">549300UIPGM58Z67Z634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8-1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ufab AB (publ)</text:p>
          </table:table-cell>
          <table:table-cell xmlns:office="urn:oasis:names:tc:opendocument:xmlns:office:1.0" office:value-type="string" table:style-name="ce1">
            <text:p xmlns:text="urn:oasis:names:tc:opendocument:xmlns:text:1.0">5493002TF62S16D67T17</text:p>
          </table:table-cell>
          <table:table-cell xmlns:office="urn:oasis:names:tc:opendocument:xmlns:office:1.0" office:value-type="float" table:style-name="ce1" office:value="0.59">
            <text:p xmlns:text="urn:oasis:names:tc:opendocument:xmlns:text:1.0">0,59</text:p>
          </table:table-cell>
          <table:table-cell xmlns:office="urn:oasis:names:tc:opendocument:xmlns:office:1.0" office:value-type="string" table:style-name="ce1">
            <text:p xmlns:text="urn:oasis:names:tc:opendocument:xmlns:text:1.0">2026-08-1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enzime AB (publ.)</text:p>
          </table:table-cell>
          <table:table-cell xmlns:office="urn:oasis:names:tc:opendocument:xmlns:office:1.0" office:value-type="string" table:style-name="ce1">
            <text:p xmlns:text="urn:oasis:names:tc:opendocument:xmlns:text:1.0">549300JQF174JP0MM382</text:p>
          </table:table-cell>
          <table:table-cell xmlns:office="urn:oasis:names:tc:opendocument:xmlns:office:1.0" office:value-type="float" table:style-name="ce1" office:value="0.41">
            <text:p xmlns:text="urn:oasis:names:tc:opendocument:xmlns:text:1.0">0,41</text:p>
          </table:table-cell>
          <table:table-cell xmlns:office="urn:oasis:names:tc:opendocument:xmlns:office:1.0" office:value-type="string" table:style-name="ce1">
            <text:p xmlns:text="urn:oasis:names:tc:opendocument:xmlns:text:1.0">2026-08-12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Gränges AB</text:p>
          </table:table-cell>
          <table:table-cell xmlns:office="urn:oasis:names:tc:opendocument:xmlns:office:1.0" office:value-type="string" table:style-name="ce1">
            <text:p xmlns:text="urn:oasis:names:tc:opendocument:xmlns:text:1.0">5493006UG44TYSIXOB13</text:p>
          </table:table-cell>
          <table:table-cell xmlns:office="urn:oasis:names:tc:opendocument:xmlns:office:1.0" office:value-type="float" table:style-name="ce1" office:value="0.3">
            <text:p xmlns:text="urn:oasis:names:tc:opendocument:xmlns:text:1.0">0,3</text:p>
          </table:table-cell>
          <table:table-cell xmlns:office="urn:oasis:names:tc:opendocument:xmlns:office:1.0" office:value-type="string" table:style-name="ce1">
            <text:p xmlns:text="urn:oasis:names:tc:opendocument:xmlns:text:1.0">2026-08-1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MS Networks AB</text:p>
          </table:table-cell>
          <table:table-cell xmlns:office="urn:oasis:names:tc:opendocument:xmlns:office:1.0" office:value-type="string" table:style-name="ce1">
            <text:p xmlns:text="urn:oasis:names:tc:opendocument:xmlns:text:1.0">549300MOY2FDUUDIQ179</text:p>
          </table:table-cell>
          <table:table-cell xmlns:office="urn:oasis:names:tc:opendocument:xmlns:office:1.0" office:value-type="float" table:style-name="ce1" office:value="0.87">
            <text:p xmlns:text="urn:oasis:names:tc:opendocument:xmlns:text:1.0">0,87</text:p>
          </table:table-cell>
          <table:table-cell xmlns:office="urn:oasis:names:tc:opendocument:xmlns:office:1.0" office:value-type="string" table:style-name="ce1">
            <text:p xmlns:text="urn:oasis:names:tc:opendocument:xmlns:text:1.0">2026-08-1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las Ohlson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MH8OETHBBKJU80</text:p>
          </table:table-cell>
          <table:table-cell xmlns:office="urn:oasis:names:tc:opendocument:xmlns:office:1.0" office:value-type="float" table:style-name="ce1" office:value="1.25">
            <text:p xmlns:text="urn:oasis:names:tc:opendocument:xmlns:text:1.0">1,25</text:p>
          </table:table-cell>
          <table:table-cell xmlns:office="urn:oasis:names:tc:opendocument:xmlns:office:1.0" office:value-type="string" table:style-name="ce1">
            <text:p xmlns:text="urn:oasis:names:tc:opendocument:xmlns:text:1.0">2026-08-1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W5 Solutions AB (publ)</text:p>
          </table:table-cell>
          <table:table-cell xmlns:office="urn:oasis:names:tc:opendocument:xmlns:office:1.0" office:value-type="string" table:style-name="ce1">
            <text:p xmlns:text="urn:oasis:names:tc:opendocument:xmlns:text:1.0">549300JKE3X3UFP08232</text:p>
          </table:table-cell>
          <table:table-cell xmlns:office="urn:oasis:names:tc:opendocument:xmlns:office:1.0" office:value-type="float" table:style-name="ce1" office:value="0.5">
            <text:p xmlns:text="urn:oasis:names:tc:opendocument:xmlns:text:1.0">0,5</text:p>
          </table:table-cell>
          <table:table-cell xmlns:office="urn:oasis:names:tc:opendocument:xmlns:office:1.0" office:value-type="string" table:style-name="ce1">
            <text:p xmlns:text="urn:oasis:names:tc:opendocument:xmlns:text:1.0">2026-08-1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Green Landscaping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70F55O6PDFDF97</text:p>
          </table:table-cell>
          <table:table-cell xmlns:office="urn:oasis:names:tc:opendocument:xmlns:office:1.0" office:value-type="float" table:style-name="ce1" office:value="0.49">
            <text:p xmlns:text="urn:oasis:names:tc:opendocument:xmlns:text:1.0">0,49</text:p>
          </table:table-cell>
          <table:table-cell xmlns:office="urn:oasis:names:tc:opendocument:xmlns:office:1.0" office:value-type="string" table:style-name="ce1">
            <text:p xmlns:text="urn:oasis:names:tc:opendocument:xmlns:text:1.0">2026-08-1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omentum Group AB</text:p>
          </table:table-cell>
          <table:table-cell xmlns:office="urn:oasis:names:tc:opendocument:xmlns:office:1.0" office:value-type="string" table:style-name="ce1">
            <text:p xmlns:text="urn:oasis:names:tc:opendocument:xmlns:text:1.0">549300QOHUWQMD9G3757</text:p>
          </table:table-cell>
          <table:table-cell xmlns:office="urn:oasis:names:tc:opendocument:xmlns:office:1.0" office:value-type="float" table:style-name="ce1" office:value="0.76">
            <text:p xmlns:text="urn:oasis:names:tc:opendocument:xmlns:text:1.0">0,76</text:p>
          </table:table-cell>
          <table:table-cell xmlns:office="urn:oasis:names:tc:opendocument:xmlns:office:1.0" office:value-type="string" table:style-name="ce1">
            <text:p xmlns:text="urn:oasis:names:tc:opendocument:xmlns:text:1.0">2026-08-0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smodee Group AB</text:p>
          </table:table-cell>
          <table:table-cell xmlns:office="urn:oasis:names:tc:opendocument:xmlns:office:1.0" office:value-type="string" table:style-name="ce1">
            <text:p xmlns:text="urn:oasis:names:tc:opendocument:xmlns:text:1.0">636700G5993BBAFDYD02</text:p>
          </table:table-cell>
          <table:table-cell xmlns:office="urn:oasis:names:tc:opendocument:xmlns:office:1.0" office:value-type="float" table:style-name="ce1" office:value="1.08">
            <text:p xmlns:text="urn:oasis:names:tc:opendocument:xmlns:text:1.0">1,08</text:p>
          </table:table-cell>
          <table:table-cell xmlns:office="urn:oasis:names:tc:opendocument:xmlns:office:1.0" office:value-type="string" table:style-name="ce1">
            <text:p xmlns:text="urn:oasis:names:tc:opendocument:xmlns:text:1.0">2026-08-0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AHA ENERGY AB</text:p>
          </table:table-cell>
          <table:table-cell xmlns:office="urn:oasis:names:tc:opendocument:xmlns:office:1.0" office:value-type="string" table:style-name="ce1">
            <text:p xmlns:text="urn:oasis:names:tc:opendocument:xmlns:text:1.0">213800USNX47LQFQQN20</text:p>
          </table:table-cell>
          <table:table-cell xmlns:office="urn:oasis:names:tc:opendocument:xmlns:office:1.0" office:value-type="float" table:style-name="ce1" office:value="0.3">
            <text:p xmlns:text="urn:oasis:names:tc:opendocument:xmlns:text:1.0">0,3</text:p>
          </table:table-cell>
          <table:table-cell xmlns:office="urn:oasis:names:tc:opendocument:xmlns:office:1.0" office:value-type="string" table:style-name="ce1">
            <text:p xmlns:text="urn:oasis:names:tc:opendocument:xmlns:text:1.0">2026-08-0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dvenica AB (publ)</text:p>
          </table:table-cell>
          <table:table-cell xmlns:office="urn:oasis:names:tc:opendocument:xmlns:office:1.0" office:value-type="string" table:style-name="ce1">
            <text:p xmlns:text="urn:oasis:names:tc:opendocument:xmlns:text:1.0">5493000RSYC7Q56WHO76</text:p>
          </table:table-cell>
          <table:table-cell xmlns:office="urn:oasis:names:tc:opendocument:xmlns:office:1.0" office:value-type="float" table:style-name="ce1" office:value="0.39">
            <text:p xmlns:text="urn:oasis:names:tc:opendocument:xmlns:text:1.0">0,39</text:p>
          </table:table-cell>
          <table:table-cell xmlns:office="urn:oasis:names:tc:opendocument:xmlns:office:1.0" office:value-type="string" table:style-name="ce1">
            <text:p xmlns:text="urn:oasis:names:tc:opendocument:xmlns:text:1.0">2026-08-0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FRY AB</text:p>
          </table:table-cell>
          <table:table-cell xmlns:office="urn:oasis:names:tc:opendocument:xmlns:office:1.0" office:value-type="string" table:style-name="ce1">
            <text:p xmlns:text="urn:oasis:names:tc:opendocument:xmlns:text:1.0">549300Q87LKPPD4X9R30</text:p>
          </table:table-cell>
          <table:table-cell xmlns:office="urn:oasis:names:tc:opendocument:xmlns:office:1.0" office:value-type="float" table:style-name="ce1" office:value="0.58">
            <text:p xmlns:text="urn:oasis:names:tc:opendocument:xmlns:text:1.0">0,58</text:p>
          </table:table-cell>
          <table:table-cell xmlns:office="urn:oasis:names:tc:opendocument:xmlns:office:1.0" office:value-type="string" table:style-name="ce1">
            <text:p xmlns:text="urn:oasis:names:tc:opendocument:xmlns:text:1.0">2026-08-0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ANTARGIA AB</text:p>
          </table:table-cell>
          <table:table-cell xmlns:office="urn:oasis:names:tc:opendocument:xmlns:office:1.0" office:value-type="string" table:style-name="ce1">
            <text:p xmlns:text="urn:oasis:names:tc:opendocument:xmlns:text:1.0">549300GKWRT7RXI4VS85</text:p>
          </table:table-cell>
          <table:table-cell xmlns:office="urn:oasis:names:tc:opendocument:xmlns:office:1.0" office:value-type="float" table:style-name="ce1" office:value="0.19">
            <text:p xmlns:text="urn:oasis:names:tc:opendocument:xmlns:text:1.0">0,19</text:p>
          </table:table-cell>
          <table:table-cell xmlns:office="urn:oasis:names:tc:opendocument:xmlns:office:1.0" office:value-type="string" table:style-name="ce1">
            <text:p xmlns:text="urn:oasis:names:tc:opendocument:xmlns:text:1.0">2026-08-0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ilbert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9PL18HHU5PKF66</text:p>
          </table:table-cell>
          <table:table-cell xmlns:office="urn:oasis:names:tc:opendocument:xmlns:office:1.0" office:value-type="float" table:style-name="ce1" office:value="0.79">
            <text:p xmlns:text="urn:oasis:names:tc:opendocument:xmlns:text:1.0">0,79</text:p>
          </table:table-cell>
          <table:table-cell xmlns:office="urn:oasis:names:tc:opendocument:xmlns:office:1.0" office:value-type="string" table:style-name="ce1">
            <text:p xmlns:text="urn:oasis:names:tc:opendocument:xmlns:text:1.0">2026-08-0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Fasadgruppen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E24LG2Z7KCFQ23</text:p>
          </table:table-cell>
          <table:table-cell xmlns:office="urn:oasis:names:tc:opendocument:xmlns:office:1.0" office:value-type="float" table:style-name="ce1" office:value="1.18">
            <text:p xmlns:text="urn:oasis:names:tc:opendocument:xmlns:text:1.0">1,18</text:p>
          </table:table-cell>
          <table:table-cell xmlns:office="urn:oasis:names:tc:opendocument:xmlns:office:1.0" office:value-type="string" table:style-name="ce1">
            <text:p xmlns:text="urn:oasis:names:tc:opendocument:xmlns:text:1.0">2026-08-0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cconeer AB</text:p>
          </table:table-cell>
          <table:table-cell xmlns:office="urn:oasis:names:tc:opendocument:xmlns:office:1.0" office:value-type="string" table:style-name="ce1">
            <text:p xmlns:text="urn:oasis:names:tc:opendocument:xmlns:text:1.0">549300QTX5BP5V02EK37</text:p>
          </table:table-cell>
          <table:table-cell xmlns:office="urn:oasis:names:tc:opendocument:xmlns:office:1.0" office:value-type="float" table:style-name="ce1" office:value="0.69">
            <text:p xmlns:text="urn:oasis:names:tc:opendocument:xmlns:text:1.0">0,69</text:p>
          </table:table-cell>
          <table:table-cell xmlns:office="urn:oasis:names:tc:opendocument:xmlns:office:1.0" office:value-type="string" table:style-name="ce1">
            <text:p xmlns:text="urn:oasis:names:tc:opendocument:xmlns:text:1.0">2026-08-0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atena AB</text:p>
          </table:table-cell>
          <table:table-cell xmlns:office="urn:oasis:names:tc:opendocument:xmlns:office:1.0" office:value-type="string" table:style-name="ce1">
            <text:p xmlns:text="urn:oasis:names:tc:opendocument:xmlns:text:1.0">549300EMLM7AH5LDLY65</text:p>
          </table:table-cell>
          <table:table-cell xmlns:office="urn:oasis:names:tc:opendocument:xmlns:office:1.0" office:value-type="float" table:style-name="ce1" office:value="2.52">
            <text:p xmlns:text="urn:oasis:names:tc:opendocument:xmlns:text:1.0">2,52</text:p>
          </table:table-cell>
          <table:table-cell xmlns:office="urn:oasis:names:tc:opendocument:xmlns:office:1.0" office:value-type="string" table:style-name="ce1">
            <text:p xmlns:text="urn:oasis:names:tc:opendocument:xmlns:text:1.0">2026-08-0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Dometic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STIPMK5VSA7Y59</text:p>
          </table:table-cell>
          <table:table-cell xmlns:office="urn:oasis:names:tc:opendocument:xmlns:office:1.0" office:value-type="float" table:style-name="ce1" office:value="1.44">
            <text:p xmlns:text="urn:oasis:names:tc:opendocument:xmlns:text:1.0">1,44</text:p>
          </table:table-cell>
          <table:table-cell xmlns:office="urn:oasis:names:tc:opendocument:xmlns:office:1.0" office:value-type="string" table:style-name="ce1">
            <text:p xmlns:text="urn:oasis:names:tc:opendocument:xmlns:text:1.0">2026-08-0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Flat Capital AB (publ)</text:p>
          </table:table-cell>
          <table:table-cell xmlns:office="urn:oasis:names:tc:opendocument:xmlns:office:1.0" office:value-type="string" table:style-name="ce1">
            <text:p xmlns:text="urn:oasis:names:tc:opendocument:xmlns:text:1.0">549300LHOWJ5TLK68326</text:p>
          </table:table-cell>
          <table:table-cell xmlns:office="urn:oasis:names:tc:opendocument:xmlns:office:1.0" office:value-type="float" table:style-name="ce1" office:value="0.6">
            <text:p xmlns:text="urn:oasis:names:tc:opendocument:xmlns:text:1.0">0,6</text:p>
          </table:table-cell>
          <table:table-cell xmlns:office="urn:oasis:names:tc:opendocument:xmlns:office:1.0" office:value-type="string" table:style-name="ce1">
            <text:p xmlns:text="urn:oasis:names:tc:opendocument:xmlns:text:1.0">2026-08-0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idsummer AB</text:p>
          </table:table-cell>
          <table:table-cell xmlns:office="urn:oasis:names:tc:opendocument:xmlns:office:1.0" office:value-type="string" table:style-name="ce1">
            <text:p xmlns:text="urn:oasis:names:tc:opendocument:xmlns:text:1.0">549300ZOWFLNDFSHNB56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8-0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wedish Orphan Biovitrum AB (publ)</text:p>
          </table:table-cell>
          <table:table-cell xmlns:office="urn:oasis:names:tc:opendocument:xmlns:office:1.0" office:value-type="string" table:style-name="ce1">
            <text:p xmlns:text="urn:oasis:names:tc:opendocument:xmlns:text:1.0">549300124Y3MQI87PT35</text:p>
          </table:table-cell>
          <table:table-cell xmlns:office="urn:oasis:names:tc:opendocument:xmlns:office:1.0" office:value-type="float" table:style-name="ce1" office:value="1.31">
            <text:p xmlns:text="urn:oasis:names:tc:opendocument:xmlns:text:1.0">1,31</text:p>
          </table:table-cell>
          <table:table-cell xmlns:office="urn:oasis:names:tc:opendocument:xmlns:office:1.0" office:value-type="string" table:style-name="ce1">
            <text:p xmlns:text="urn:oasis:names:tc:opendocument:xmlns:text:1.0">2026-08-0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kanska AB</text:p>
          </table:table-cell>
          <table:table-cell xmlns:office="urn:oasis:names:tc:opendocument:xmlns:office:1.0" office:value-type="string" table:style-name="ce1">
            <text:p xmlns:text="urn:oasis:names:tc:opendocument:xmlns:text:1.0">549300UINV5RINHGMG07</text:p>
          </table:table-cell>
          <table:table-cell xmlns:office="urn:oasis:names:tc:opendocument:xmlns:office:1.0" office:value-type="float" table:style-name="ce1" office:value="1.2">
            <text:p xmlns:text="urn:oasis:names:tc:opendocument:xmlns:text:1.0">1,2</text:p>
          </table:table-cell>
          <table:table-cell xmlns:office="urn:oasis:names:tc:opendocument:xmlns:office:1.0" office:value-type="string" table:style-name="ce1">
            <text:p xmlns:text="urn:oasis:names:tc:opendocument:xmlns:text:1.0">2026-08-0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SSA ABLOY AB</text:p>
          </table:table-cell>
          <table:table-cell xmlns:office="urn:oasis:names:tc:opendocument:xmlns:office:1.0" office:value-type="string" table:style-name="ce1">
            <text:p xmlns:text="urn:oasis:names:tc:opendocument:xmlns:text:1.0">549300YECS8HKCIMMB67</text:p>
          </table:table-cell>
          <table:table-cell xmlns:office="urn:oasis:names:tc:opendocument:xmlns:office:1.0" office:value-type="float" table:style-name="ce1" office:value="0.98">
            <text:p xmlns:text="urn:oasis:names:tc:opendocument:xmlns:text:1.0">0,98</text:p>
          </table:table-cell>
          <table:table-cell xmlns:office="urn:oasis:names:tc:opendocument:xmlns:office:1.0" office:value-type="string" table:style-name="ce1">
            <text:p xmlns:text="urn:oasis:names:tc:opendocument:xmlns:text:1.0">2026-08-0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Diös Fastigheter AB</text:p>
          </table:table-cell>
          <table:table-cell xmlns:office="urn:oasis:names:tc:opendocument:xmlns:office:1.0" office:value-type="string" table:style-name="ce1">
            <text:p xmlns:text="urn:oasis:names:tc:opendocument:xmlns:text:1.0">549300G3VF7LZQ9IW435</text:p>
          </table:table-cell>
          <table:table-cell xmlns:office="urn:oasis:names:tc:opendocument:xmlns:office:1.0" office:value-type="float" table:style-name="ce1" office:value="1.13">
            <text:p xmlns:text="urn:oasis:names:tc:opendocument:xmlns:text:1.0">1,13</text:p>
          </table:table-cell>
          <table:table-cell xmlns:office="urn:oasis:names:tc:opendocument:xmlns:office:1.0" office:value-type="string" table:style-name="ce1">
            <text:p xmlns:text="urn:oasis:names:tc:opendocument:xmlns:text:1.0">2026-07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ynca Nordic AB (publ)</text:p>
          </table:table-cell>
          <table:table-cell xmlns:office="urn:oasis:names:tc:opendocument:xmlns:office:1.0" office:value-type="string" table:style-name="ce1">
            <text:p xmlns:text="urn:oasis:names:tc:opendocument:xmlns:text:1.0">549300V2QS9QL4C1KQ31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7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candi Standard AB (publ)</text:p>
          </table:table-cell>
          <table:table-cell xmlns:office="urn:oasis:names:tc:opendocument:xmlns:office:1.0" office:value-type="string" table:style-name="ce1">
            <text:p xmlns:text="urn:oasis:names:tc:opendocument:xmlns:text:1.0">5493006VHH78UQJVF844</text:p>
          </table:table-cell>
          <table:table-cell xmlns:office="urn:oasis:names:tc:opendocument:xmlns:office:1.0" office:value-type="float" table:style-name="ce1" office:value="0.12">
            <text:p xmlns:text="urn:oasis:names:tc:opendocument:xmlns:text:1.0">0,12</text:p>
          </table:table-cell>
          <table:table-cell xmlns:office="urn:oasis:names:tc:opendocument:xmlns:office:1.0" office:value-type="string" table:style-name="ce1">
            <text:p xmlns:text="urn:oasis:names:tc:opendocument:xmlns:text:1.0">2026-07-3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ycronic AB (publ)</text:p>
          </table:table-cell>
          <table:table-cell xmlns:office="urn:oasis:names:tc:opendocument:xmlns:office:1.0" office:value-type="string" table:style-name="ce1">
            <text:p xmlns:text="urn:oasis:names:tc:opendocument:xmlns:text:1.0">549300S5CCFESE4C6Y07</text:p>
          </table:table-cell>
          <table:table-cell xmlns:office="urn:oasis:names:tc:opendocument:xmlns:office:1.0" office:value-type="float" table:style-name="ce1" office:value="0.13">
            <text:p xmlns:text="urn:oasis:names:tc:opendocument:xmlns:text:1.0">0,13</text:p>
          </table:table-cell>
          <table:table-cell xmlns:office="urn:oasis:names:tc:opendocument:xmlns:office:1.0" office:value-type="string" table:style-name="ce1">
            <text:p xmlns:text="urn:oasis:names:tc:opendocument:xmlns:text:1.0">2026-07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laraBo Sverige AB</text:p>
          </table:table-cell>
          <table:table-cell xmlns:office="urn:oasis:names:tc:opendocument:xmlns:office:1.0" office:value-type="string" table:style-name="ce1">
            <text:p xmlns:text="urn:oasis:names:tc:opendocument:xmlns:text:1.0">5493001FIOIXOKMHG857</text:p>
          </table:table-cell>
          <table:table-cell xmlns:office="urn:oasis:names:tc:opendocument:xmlns:office:1.0" office:value-type="float" table:style-name="ce1" office:value="0.79">
            <text:p xmlns:text="urn:oasis:names:tc:opendocument:xmlns:text:1.0">0,79</text:p>
          </table:table-cell>
          <table:table-cell xmlns:office="urn:oasis:names:tc:opendocument:xmlns:office:1.0" office:value-type="string" table:style-name="ce1">
            <text:p xmlns:text="urn:oasis:names:tc:opendocument:xmlns:text:1.0">2026-07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ddLife AB</text:p>
          </table:table-cell>
          <table:table-cell xmlns:office="urn:oasis:names:tc:opendocument:xmlns:office:1.0" office:value-type="string" table:style-name="ce1">
            <text:p xmlns:text="urn:oasis:names:tc:opendocument:xmlns:text:1.0">5493005T3M7CD7XWE013</text:p>
          </table:table-cell>
          <table:table-cell xmlns:office="urn:oasis:names:tc:opendocument:xmlns:office:1.0" office:value-type="float" table:style-name="ce1" office:value="0.75">
            <text:p xmlns:text="urn:oasis:names:tc:opendocument:xmlns:text:1.0">0,75</text:p>
          </table:table-cell>
          <table:table-cell xmlns:office="urn:oasis:names:tc:opendocument:xmlns:office:1.0" office:value-type="string" table:style-name="ce1">
            <text:p xmlns:text="urn:oasis:names:tc:opendocument:xmlns:text:1.0">2026-07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QT AB</text:p>
          </table:table-cell>
          <table:table-cell xmlns:office="urn:oasis:names:tc:opendocument:xmlns:office:1.0" office:value-type="string" table:style-name="ce1">
            <text:p xmlns:text="urn:oasis:names:tc:opendocument:xmlns:text:1.0">213800U7P9GOIRKCTB34</text:p>
          </table:table-cell>
          <table:table-cell xmlns:office="urn:oasis:names:tc:opendocument:xmlns:office:1.0" office:value-type="float" table:style-name="ce1" office:value="2.64">
            <text:p xmlns:text="urn:oasis:names:tc:opendocument:xmlns:text:1.0">2,64</text:p>
          </table:table-cell>
          <table:table-cell xmlns:office="urn:oasis:names:tc:opendocument:xmlns:office:1.0" office:value-type="string" table:style-name="ce1">
            <text:p xmlns:text="urn:oasis:names:tc:opendocument:xmlns:text:1.0">2026-07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Guldbrev Holding AB (publ)</text:p>
          </table:table-cell>
          <table:table-cell xmlns:office="urn:oasis:names:tc:opendocument:xmlns:office:1.0" office:value-type="string" table:style-name="ce1">
            <text:p xmlns:text="urn:oasis:names:tc:opendocument:xmlns:text:1.0">64889UO4P1E89XSM9619</text:p>
          </table:table-cell>
          <table:table-cell xmlns:office="urn:oasis:names:tc:opendocument:xmlns:office:1.0" office:value-type="float" table:style-name="ce1" office:value="0.4">
            <text:p xmlns:text="urn:oasis:names:tc:opendocument:xmlns:text:1.0">0,4</text:p>
          </table:table-cell>
          <table:table-cell xmlns:office="urn:oasis:names:tc:opendocument:xmlns:office:1.0" office:value-type="string" table:style-name="ce1">
            <text:p xmlns:text="urn:oasis:names:tc:opendocument:xmlns:text:1.0">2026-07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otnia Gold AB</text:p>
          </table:table-cell>
          <table:table-cell xmlns:office="urn:oasis:names:tc:opendocument:xmlns:office:1.0" office:value-type="string" table:style-name="ce1">
            <text:p xmlns:text="urn:oasis:names:tc:opendocument:xmlns:text:1.0">549300VQ2FN8R6PVMS43</text:p>
          </table:table-cell>
          <table:table-cell xmlns:office="urn:oasis:names:tc:opendocument:xmlns:office:1.0" office:value-type="float" table:style-name="ce1" office:value="0.19">
            <text:p xmlns:text="urn:oasis:names:tc:opendocument:xmlns:text:1.0">0,19</text:p>
          </table:table-cell>
          <table:table-cell xmlns:office="urn:oasis:names:tc:opendocument:xmlns:office:1.0" office:value-type="string" table:style-name="ce1">
            <text:p xmlns:text="urn:oasis:names:tc:opendocument:xmlns:text:1.0">2026-07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eren Energy Inc.</text:p>
          </table:table-cell>
          <table:table-cell xmlns:office="urn:oasis:names:tc:opendocument:xmlns:office:1.0" office:value-type="string" table:style-name="ce1">
            <text:p xmlns:text="urn:oasis:names:tc:opendocument:xmlns:text:1.0">549300071188HIDJEB11</text:p>
          </table:table-cell>
          <table:table-cell xmlns:office="urn:oasis:names:tc:opendocument:xmlns:office:1.0" office:value-type="float" table:style-name="ce1" office:value="0.75">
            <text:p xmlns:text="urn:oasis:names:tc:opendocument:xmlns:text:1.0">0,75</text:p>
          </table:table-cell>
          <table:table-cell xmlns:office="urn:oasis:names:tc:opendocument:xmlns:office:1.0" office:value-type="string" table:style-name="ce1">
            <text:p xmlns:text="urn:oasis:names:tc:opendocument:xmlns:text:1.0">2026-07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White Pearl Technology Group AB</text:p>
          </table:table-cell>
          <table:table-cell xmlns:office="urn:oasis:names:tc:opendocument:xmlns:office:1.0" office:value-type="string" table:style-name="ce1">
            <text:p xmlns:text="urn:oasis:names:tc:opendocument:xmlns:text:1.0">549300TBIFK8VYIJEM39</text:p>
          </table:table-cell>
          <table:table-cell xmlns:office="urn:oasis:names:tc:opendocument:xmlns:office:1.0" office:value-type="float" table:style-name="ce1" office:value="0.29">
            <text:p xmlns:text="urn:oasis:names:tc:opendocument:xmlns:text:1.0">0,29</text:p>
          </table:table-cell>
          <table:table-cell xmlns:office="urn:oasis:names:tc:opendocument:xmlns:office:1.0" office:value-type="string" table:style-name="ce1">
            <text:p xmlns:text="urn:oasis:names:tc:opendocument:xmlns:text:1.0">2026-07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36 Group AB</text:p>
          </table:table-cell>
          <table:table-cell xmlns:office="urn:oasis:names:tc:opendocument:xmlns:office:1.0" office:value-type="string" table:style-name="ce1">
            <text:p xmlns:text="urn:oasis:names:tc:opendocument:xmlns:text:1.0">549300WOL0UKDRBBR933</text:p>
          </table:table-cell>
          <table:table-cell xmlns:office="urn:oasis:names:tc:opendocument:xmlns:office:1.0" office:value-type="float" table:style-name="ce1" office:value="2.7">
            <text:p xmlns:text="urn:oasis:names:tc:opendocument:xmlns:text:1.0">2,7</text:p>
          </table:table-cell>
          <table:table-cell xmlns:office="urn:oasis:names:tc:opendocument:xmlns:office:1.0" office:value-type="string" table:style-name="ce1">
            <text:p xmlns:text="urn:oasis:names:tc:opendocument:xmlns:text:1.0">2026-07-1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ctic Group AB</text:p>
          </table:table-cell>
          <table:table-cell xmlns:office="urn:oasis:names:tc:opendocument:xmlns:office:1.0" office:value-type="string" table:style-name="ce1">
            <text:p xmlns:text="urn:oasis:names:tc:opendocument:xmlns:text:1.0">549300HI1JEY110HXM08</text:p>
          </table:table-cell>
          <table:table-cell xmlns:office="urn:oasis:names:tc:opendocument:xmlns:office:1.0" office:value-type="float" table:style-name="ce1" office:value="0.39">
            <text:p xmlns:text="urn:oasis:names:tc:opendocument:xmlns:text:1.0">0,39</text:p>
          </table:table-cell>
          <table:table-cell xmlns:office="urn:oasis:names:tc:opendocument:xmlns:office:1.0" office:value-type="string" table:style-name="ce1">
            <text:p xmlns:text="urn:oasis:names:tc:opendocument:xmlns:text:1.0">2026-07-1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vestmentaktiebolaget Latour</text:p>
          </table:table-cell>
          <table:table-cell xmlns:office="urn:oasis:names:tc:opendocument:xmlns:office:1.0" office:value-type="string" table:style-name="ce1">
            <text:p xmlns:text="urn:oasis:names:tc:opendocument:xmlns:text:1.0">5493006GFBLNB3Y0Y789</text:p>
          </table:table-cell>
          <table:table-cell xmlns:office="urn:oasis:names:tc:opendocument:xmlns:office:1.0" office:value-type="float" table:style-name="ce1" office:value="0.3">
            <text:p xmlns:text="urn:oasis:names:tc:opendocument:xmlns:text:1.0">0,3</text:p>
          </table:table-cell>
          <table:table-cell xmlns:office="urn:oasis:names:tc:opendocument:xmlns:office:1.0" office:value-type="string" table:style-name="ce1">
            <text:p xmlns:text="urn:oasis:names:tc:opendocument:xmlns:text:1.0">2026-07-1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kiStar Aktiebolag</text:p>
          </table:table-cell>
          <table:table-cell xmlns:office="urn:oasis:names:tc:opendocument:xmlns:office:1.0" office:value-type="string" table:style-name="ce1">
            <text:p xmlns:text="urn:oasis:names:tc:opendocument:xmlns:text:1.0">529900CD7HSJ1CZS7089</text:p>
          </table:table-cell>
          <table:table-cell xmlns:office="urn:oasis:names:tc:opendocument:xmlns:office:1.0" office:value-type="float" table:style-name="ce1" office:value="0.39">
            <text:p xmlns:text="urn:oasis:names:tc:opendocument:xmlns:text:1.0">0,39</text:p>
          </table:table-cell>
          <table:table-cell xmlns:office="urn:oasis:names:tc:opendocument:xmlns:office:1.0" office:value-type="string" table:style-name="ce1">
            <text:p xmlns:text="urn:oasis:names:tc:opendocument:xmlns:text:1.0">2026-07-0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WECO AB (publ)</text:p>
          </table:table-cell>
          <table:table-cell xmlns:office="urn:oasis:names:tc:opendocument:xmlns:office:1.0" office:value-type="string" table:style-name="ce1">
            <text:p xmlns:text="urn:oasis:names:tc:opendocument:xmlns:text:1.0">549300Q4Y55VICYV6U90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6-07-0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Fastpartner AB</text:p>
          </table:table-cell>
          <table:table-cell xmlns:office="urn:oasis:names:tc:opendocument:xmlns:office:1.0" office:value-type="string" table:style-name="ce1">
            <text:p xmlns:text="urn:oasis:names:tc:opendocument:xmlns:text:1.0">549300BG6SL5QQ7LQW56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7-0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oule Diagnostics AB</text:p>
          </table:table-cell>
          <table:table-cell xmlns:office="urn:oasis:names:tc:opendocument:xmlns:office:1.0" office:value-type="string" table:style-name="ce1">
            <text:p xmlns:text="urn:oasis:names:tc:opendocument:xmlns:text:1.0">213800IK1TGY858TKZ45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6-07-0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scelia Pharma AB</text:p>
          </table:table-cell>
          <table:table-cell xmlns:office="urn:oasis:names:tc:opendocument:xmlns:office:1.0" office:value-type="string" table:style-name="ce1">
            <text:p xmlns:text="urn:oasis:names:tc:opendocument:xmlns:text:1.0">5493002YR9VCJJPWYN08</text:p>
          </table:table-cell>
          <table:table-cell xmlns:office="urn:oasis:names:tc:opendocument:xmlns:office:1.0" office:value-type="float" table:style-name="ce1" office:value="0.63">
            <text:p xmlns:text="urn:oasis:names:tc:opendocument:xmlns:text:1.0">0,63</text:p>
          </table:table-cell>
          <table:table-cell xmlns:office="urn:oasis:names:tc:opendocument:xmlns:office:1.0" office:value-type="string" table:style-name="ce1">
            <text:p xmlns:text="urn:oasis:names:tc:opendocument:xmlns:text:1.0">2026-07-02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tea Fastigheter AB (publ)</text:p>
          </table:table-cell>
          <table:table-cell xmlns:office="urn:oasis:names:tc:opendocument:xmlns:office:1.0" office:value-type="string" table:style-name="ce1">
            <text:p xmlns:text="urn:oasis:names:tc:opendocument:xmlns:text:1.0">549300KD3XGX3754UW61</text:p>
          </table:table-cell>
          <table:table-cell xmlns:office="urn:oasis:names:tc:opendocument:xmlns:office:1.0" office:value-type="float" table:style-name="ce1" office:value="0.51">
            <text:p xmlns:text="urn:oasis:names:tc:opendocument:xmlns:text:1.0">0,51</text:p>
          </table:table-cell>
          <table:table-cell xmlns:office="urn:oasis:names:tc:opendocument:xmlns:office:1.0" office:value-type="string" table:style-name="ce1">
            <text:p xmlns:text="urn:oasis:names:tc:opendocument:xmlns:text:1.0">2026-07-02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etter Collective A/S</text:p>
          </table:table-cell>
          <table:table-cell xmlns:office="urn:oasis:names:tc:opendocument:xmlns:office:1.0" office:value-type="string" table:style-name="ce1">
            <text:p xmlns:text="urn:oasis:names:tc:opendocument:xmlns:text:1.0">2549001EPXH6NK7I2R78</text:p>
          </table:table-cell>
          <table:table-cell xmlns:office="urn:oasis:names:tc:opendocument:xmlns:office:1.0" office:value-type="float" table:style-name="ce1" office:value="3.27">
            <text:p xmlns:text="urn:oasis:names:tc:opendocument:xmlns:text:1.0">3,27</text:p>
          </table:table-cell>
          <table:table-cell xmlns:office="urn:oasis:names:tc:opendocument:xmlns:office:1.0" office:value-type="string" table:style-name="ce1">
            <text:p xmlns:text="urn:oasis:names:tc:opendocument:xmlns:text:1.0">2026-07-02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AAB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ZHO4JCQQI13M69</text:p>
          </table:table-cell>
          <table:table-cell xmlns:office="urn:oasis:names:tc:opendocument:xmlns:office:1.0" office:value-type="float" table:style-name="ce1" office:value="1.56">
            <text:p xmlns:text="urn:oasis:names:tc:opendocument:xmlns:text:1.0">1,56</text:p>
          </table:table-cell>
          <table:table-cell xmlns:office="urn:oasis:names:tc:opendocument:xmlns:office:1.0" office:value-type="string" table:style-name="ce1">
            <text:p xmlns:text="urn:oasis:names:tc:opendocument:xmlns:text:1.0">2026-07-02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ederman Holding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30A8V6LH0G1Z92</text:p>
          </table:table-cell>
          <table:table-cell xmlns:office="urn:oasis:names:tc:opendocument:xmlns:office:1.0" office:value-type="float" table:style-name="ce1" office:value="0.4">
            <text:p xmlns:text="urn:oasis:names:tc:opendocument:xmlns:text:1.0">0,4</text:p>
          </table:table-cell>
          <table:table-cell xmlns:office="urn:oasis:names:tc:opendocument:xmlns:office:1.0" office:value-type="string" table:style-name="ce1">
            <text:p xmlns:text="urn:oasis:names:tc:opendocument:xmlns:text:1.0">2026-07-0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wedish Logistic Property AB</text:p>
          </table:table-cell>
          <table:table-cell xmlns:office="urn:oasis:names:tc:opendocument:xmlns:office:1.0" office:value-type="string" table:style-name="ce1">
            <text:p xmlns:text="urn:oasis:names:tc:opendocument:xmlns:text:1.0">254900AWRHP1QNE6OQ19</text:p>
          </table:table-cell>
          <table:table-cell xmlns:office="urn:oasis:names:tc:opendocument:xmlns:office:1.0" office:value-type="float" table:style-name="ce1" office:value="0.41">
            <text:p xmlns:text="urn:oasis:names:tc:opendocument:xmlns:text:1.0">0,41</text:p>
          </table:table-cell>
          <table:table-cell xmlns:office="urn:oasis:names:tc:opendocument:xmlns:office:1.0" office:value-type="string" table:style-name="ce1">
            <text:p xmlns:text="urn:oasis:names:tc:opendocument:xmlns:text:1.0">2026-06-2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EXPOL AB</text:p>
          </table:table-cell>
          <table:table-cell xmlns:office="urn:oasis:names:tc:opendocument:xmlns:office:1.0" office:value-type="string" table:style-name="ce1">
            <text:p xmlns:text="urn:oasis:names:tc:opendocument:xmlns:text:1.0">549300MN30TBRLYN3465</text:p>
          </table:table-cell>
          <table:table-cell xmlns:office="urn:oasis:names:tc:opendocument:xmlns:office:1.0" office:value-type="float" table:style-name="ce1" office:value="0.38">
            <text:p xmlns:text="urn:oasis:names:tc:opendocument:xmlns:text:1.0">0,38</text:p>
          </table:table-cell>
          <table:table-cell xmlns:office="urn:oasis:names:tc:opendocument:xmlns:office:1.0" office:value-type="string" table:style-name="ce1">
            <text:p xmlns:text="urn:oasis:names:tc:opendocument:xmlns:text:1.0">2026-06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noto Group AB</text:p>
          </table:table-cell>
          <table:table-cell xmlns:office="urn:oasis:names:tc:opendocument:xmlns:office:1.0" office:value-type="string" table:style-name="ce1">
            <text:p xmlns:text="urn:oasis:names:tc:opendocument:xmlns:text:1.0">54930036ZLGZG0G19M24</text:p>
          </table:table-cell>
          <table:table-cell xmlns:office="urn:oasis:names:tc:opendocument:xmlns:office:1.0" office:value-type="float" table:style-name="ce1" office:value="0.13">
            <text:p xmlns:text="urn:oasis:names:tc:opendocument:xmlns:text:1.0">0,13</text:p>
          </table:table-cell>
          <table:table-cell xmlns:office="urn:oasis:names:tc:opendocument:xmlns:office:1.0" office:value-type="string" table:style-name="ce1">
            <text:p xmlns:text="urn:oasis:names:tc:opendocument:xmlns:text:1.0">2026-06-2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eba Fastighets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B1UZTBDU27UJ88</text:p>
          </table:table-cell>
          <table:table-cell xmlns:office="urn:oasis:names:tc:opendocument:xmlns:office:1.0" office:value-type="float" table:style-name="ce1" office:value="0.35">
            <text:p xmlns:text="urn:oasis:names:tc:opendocument:xmlns:text:1.0">0,35</text:p>
          </table:table-cell>
          <table:table-cell xmlns:office="urn:oasis:names:tc:opendocument:xmlns:office:1.0" office:value-type="string" table:style-name="ce1">
            <text:p xmlns:text="urn:oasis:names:tc:opendocument:xmlns:text:1.0">2026-06-12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Unibap Space Solutions AB (publ)</text:p>
          </table:table-cell>
          <table:table-cell xmlns:office="urn:oasis:names:tc:opendocument:xmlns:office:1.0" office:value-type="string" table:style-name="ce1">
            <text:p xmlns:text="urn:oasis:names:tc:opendocument:xmlns:text:1.0">549300PP3RLB9ZEF2K25</text:p>
          </table:table-cell>
          <table:table-cell xmlns:office="urn:oasis:names:tc:opendocument:xmlns:office:1.0" office:value-type="float" table:style-name="ce1" office:value="0.43">
            <text:p xmlns:text="urn:oasis:names:tc:opendocument:xmlns:text:1.0">0,43</text:p>
          </table:table-cell>
          <table:table-cell xmlns:office="urn:oasis:names:tc:opendocument:xmlns:office:1.0" office:value-type="string" table:style-name="ce1">
            <text:p xmlns:text="urn:oasis:names:tc:opendocument:xmlns:text:1.0">2026-06-1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mpact Coatings AB (publ)</text:p>
          </table:table-cell>
          <table:table-cell xmlns:office="urn:oasis:names:tc:opendocument:xmlns:office:1.0" office:value-type="string" table:style-name="ce1">
            <text:p xmlns:text="urn:oasis:names:tc:opendocument:xmlns:text:1.0">549300FYU5MJQU32ZU47</text:p>
          </table:table-cell>
          <table:table-cell xmlns:office="urn:oasis:names:tc:opendocument:xmlns:office:1.0" office:value-type="float" table:style-name="ce1" office:value="0.19">
            <text:p xmlns:text="urn:oasis:names:tc:opendocument:xmlns:text:1.0">0,19</text:p>
          </table:table-cell>
          <table:table-cell xmlns:office="urn:oasis:names:tc:opendocument:xmlns:office:1.0" office:value-type="string" table:style-name="ce1">
            <text:p xmlns:text="urn:oasis:names:tc:opendocument:xmlns:text:1.0">2026-06-0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EXICON AB</text:p>
          </table:table-cell>
          <table:table-cell xmlns:office="urn:oasis:names:tc:opendocument:xmlns:office:1.0" office:value-type="string" table:style-name="ce1">
            <text:p xmlns:text="urn:oasis:names:tc:opendocument:xmlns:text:1.0">9845007784687FEF7569</text:p>
          </table:table-cell>
          <table:table-cell xmlns:office="urn:oasis:names:tc:opendocument:xmlns:office:1.0" office:value-type="float" table:style-name="ce1" office:value="0.43">
            <text:p xmlns:text="urn:oasis:names:tc:opendocument:xmlns:text:1.0">0,43</text:p>
          </table:table-cell>
          <table:table-cell xmlns:office="urn:oasis:names:tc:opendocument:xmlns:office:1.0" office:value-type="string" table:style-name="ce1">
            <text:p xmlns:text="urn:oasis:names:tc:opendocument:xmlns:text:1.0">2026-06-0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interCast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365FORUXLUWL17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6-0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jell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NRNTB6O4IKO841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6-0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Loomis AB</text:p>
          </table:table-cell>
          <table:table-cell xmlns:office="urn:oasis:names:tc:opendocument:xmlns:office:1.0" office:value-type="string" table:style-name="ce1">
            <text:p xmlns:text="urn:oasis:names:tc:opendocument:xmlns:text:1.0">213800NS2XXVRYS7WP40</text:p>
          </table:table-cell>
          <table:table-cell xmlns:office="urn:oasis:names:tc:opendocument:xmlns:office:1.0" office:value-type="float" table:style-name="ce1" office:value="0.58">
            <text:p xmlns:text="urn:oasis:names:tc:opendocument:xmlns:text:1.0">0,58</text:p>
          </table:table-cell>
          <table:table-cell xmlns:office="urn:oasis:names:tc:opendocument:xmlns:office:1.0" office:value-type="string" table:style-name="ce1">
            <text:p xmlns:text="urn:oasis:names:tc:opendocument:xmlns:text:1.0">2026-05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L E Lundbergföretagen Aktiebolag (publ)</text:p>
          </table:table-cell>
          <table:table-cell xmlns:office="urn:oasis:names:tc:opendocument:xmlns:office:1.0" office:value-type="string" table:style-name="ce1">
            <text:p xmlns:text="urn:oasis:names:tc:opendocument:xmlns:text:1.0">529900BPSFZS6O3A9R04</text:p>
          </table:table-cell>
          <table:table-cell xmlns:office="urn:oasis:names:tc:opendocument:xmlns:office:1.0" office:value-type="float" table:style-name="ce1" office:value="0.39">
            <text:p xmlns:text="urn:oasis:names:tc:opendocument:xmlns:text:1.0">0,39</text:p>
          </table:table-cell>
          <table:table-cell xmlns:office="urn:oasis:names:tc:opendocument:xmlns:office:1.0" office:value-type="string" table:style-name="ce1">
            <text:p xmlns:text="urn:oasis:names:tc:opendocument:xmlns:text:1.0">2026-05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Dustin Group AB</text:p>
          </table:table-cell>
          <table:table-cell xmlns:office="urn:oasis:names:tc:opendocument:xmlns:office:1.0" office:value-type="string" table:style-name="ce1">
            <text:p xmlns:text="urn:oasis:names:tc:opendocument:xmlns:text:1.0">549300C3IRYAOWOT0783</text:p>
          </table:table-cell>
          <table:table-cell xmlns:office="urn:oasis:names:tc:opendocument:xmlns:office:1.0" office:value-type="float" table:style-name="ce1" office:value="0.29">
            <text:p xmlns:text="urn:oasis:names:tc:opendocument:xmlns:text:1.0">0,29</text:p>
          </table:table-cell>
          <table:table-cell xmlns:office="urn:oasis:names:tc:opendocument:xmlns:office:1.0" office:value-type="string" table:style-name="ce1">
            <text:p xmlns:text="urn:oasis:names:tc:opendocument:xmlns:text:1.0">2026-05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BioInvent International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E7QRHEF2IJUY10</text:p>
          </table:table-cell>
          <table:table-cell xmlns:office="urn:oasis:names:tc:opendocument:xmlns:office:1.0" office:value-type="float" table:style-name="ce1" office:value="0.3">
            <text:p xmlns:text="urn:oasis:names:tc:opendocument:xmlns:text:1.0">0,3</text:p>
          </table:table-cell>
          <table:table-cell xmlns:office="urn:oasis:names:tc:opendocument:xmlns:office:1.0" office:value-type="string" table:style-name="ce1">
            <text:p xmlns:text="urn:oasis:names:tc:opendocument:xmlns:text:1.0">2026-05-1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lectrolux Professional AB (publ)</text:p>
          </table:table-cell>
          <table:table-cell xmlns:office="urn:oasis:names:tc:opendocument:xmlns:office:1.0" office:value-type="string" table:style-name="ce1">
            <text:p xmlns:text="urn:oasis:names:tc:opendocument:xmlns:text:1.0">254900KI62Q46ZWD8084</text:p>
          </table:table-cell>
          <table:table-cell xmlns:office="urn:oasis:names:tc:opendocument:xmlns:office:1.0" office:value-type="float" table:style-name="ce1" office:value="0.82">
            <text:p xmlns:text="urn:oasis:names:tc:opendocument:xmlns:text:1.0">0,82</text:p>
          </table:table-cell>
          <table:table-cell xmlns:office="urn:oasis:names:tc:opendocument:xmlns:office:1.0" office:value-type="string" table:style-name="ce1">
            <text:p xmlns:text="urn:oasis:names:tc:opendocument:xmlns:text:1.0">2026-05-1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TT Systems AB</text:p>
          </table:table-cell>
          <table:table-cell xmlns:office="urn:oasis:names:tc:opendocument:xmlns:office:1.0" office:value-type="string" table:style-name="ce1">
            <text:p xmlns:text="urn:oasis:names:tc:opendocument:xmlns:text:1.0">549300AG5CO2JWUJQ994</text:p>
          </table:table-cell>
          <table:table-cell xmlns:office="urn:oasis:names:tc:opendocument:xmlns:office:1.0" office:value-type="float" table:style-name="ce1" office:value="0.3">
            <text:p xmlns:text="urn:oasis:names:tc:opendocument:xmlns:text:1.0">0,3</text:p>
          </table:table-cell>
          <table:table-cell xmlns:office="urn:oasis:names:tc:opendocument:xmlns:office:1.0" office:value-type="string" table:style-name="ce1">
            <text:p xmlns:text="urn:oasis:names:tc:opendocument:xmlns:text:1.0">2026-05-1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umble Group AB</text:p>
          </table:table-cell>
          <table:table-cell xmlns:office="urn:oasis:names:tc:opendocument:xmlns:office:1.0" office:value-type="string" table:style-name="ce1">
            <text:p xmlns:text="urn:oasis:names:tc:opendocument:xmlns:text:1.0">54930067DYL82EKQR937</text:p>
          </table:table-cell>
          <table:table-cell xmlns:office="urn:oasis:names:tc:opendocument:xmlns:office:1.0" office:value-type="float" table:style-name="ce1" office:value="0.38">
            <text:p xmlns:text="urn:oasis:names:tc:opendocument:xmlns:text:1.0">0,38</text:p>
          </table:table-cell>
          <table:table-cell xmlns:office="urn:oasis:names:tc:opendocument:xmlns:office:1.0" office:value-type="string" table:style-name="ce1">
            <text:p xmlns:text="urn:oasis:names:tc:opendocument:xmlns:text:1.0">2026-05-0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tellego Technologies AB</text:p>
          </table:table-cell>
          <table:table-cell xmlns:office="urn:oasis:names:tc:opendocument:xmlns:office:1.0" office:value-type="string" table:style-name="ce1">
            <text:p xmlns:text="urn:oasis:names:tc:opendocument:xmlns:text:1.0">549300KTMO4X275LNL41</text:p>
          </table:table-cell>
          <table:table-cell xmlns:office="urn:oasis:names:tc:opendocument:xmlns:office:1.0" office:value-type="float" table:style-name="ce1" office:value="0.99">
            <text:p xmlns:text="urn:oasis:names:tc:opendocument:xmlns:text:1.0">0,99</text:p>
          </table:table-cell>
          <table:table-cell xmlns:office="urn:oasis:names:tc:opendocument:xmlns:office:1.0" office:value-type="string" table:style-name="ce1">
            <text:p xmlns:text="urn:oasis:names:tc:opendocument:xmlns:text:1.0">2026-05-0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edivir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VWDGUX0WMJ1T79</text:p>
          </table:table-cell>
          <table:table-cell xmlns:office="urn:oasis:names:tc:opendocument:xmlns:office:1.0" office:value-type="float" table:style-name="ce1" office:value="0.47">
            <text:p xmlns:text="urn:oasis:names:tc:opendocument:xmlns:text:1.0">0,47</text:p>
          </table:table-cell>
          <table:table-cell xmlns:office="urn:oasis:names:tc:opendocument:xmlns:office:1.0" office:value-type="string" table:style-name="ce1">
            <text:p xmlns:text="urn:oasis:names:tc:opendocument:xmlns:text:1.0">2026-05-0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EF AB (publ)</text:p>
          </table:table-cell>
          <table:table-cell xmlns:office="urn:oasis:names:tc:opendocument:xmlns:office:1.0" office:value-type="string" table:style-name="ce1">
            <text:p xmlns:text="urn:oasis:names:tc:opendocument:xmlns:text:1.0">549300GLLHHE80RQ2Y24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4-2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tora Enso ser. R</text:p>
          </table:table-cell>
          <table:table-cell xmlns:office="urn:oasis:names:tc:opendocument:xmlns:office:1.0" office:value-type="string" table:style-name="ce1">
            <text:p xmlns:text="urn:oasis:names:tc:opendocument:xmlns:text:1.0">7437000ZP669LKUTZ738</text:p>
          </table:table-cell>
          <table:table-cell xmlns:office="urn:oasis:names:tc:opendocument:xmlns:office:1.0" office:value-type="float" table:style-name="ce1" office:value="0.17">
            <text:p xmlns:text="urn:oasis:names:tc:opendocument:xmlns:text:1.0">0,17</text:p>
          </table:table-cell>
          <table:table-cell xmlns:office="urn:oasis:names:tc:opendocument:xmlns:office:1.0" office:value-type="string" table:style-name="ce1">
            <text:p xmlns:text="urn:oasis:names:tc:opendocument:xmlns:text:1.0">2026-04-0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-Fast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VT0UXKWES37P59</text:p>
          </table:table-cell>
          <table:table-cell xmlns:office="urn:oasis:names:tc:opendocument:xmlns:office:1.0" office:value-type="float" table:style-name="ce1" office:value="0.5">
            <text:p xmlns:text="urn:oasis:names:tc:opendocument:xmlns:text:1.0">0,5</text:p>
          </table:table-cell>
          <table:table-cell xmlns:office="urn:oasis:names:tc:opendocument:xmlns:office:1.0" office:value-type="string" table:style-name="ce1">
            <text:p xmlns:text="urn:oasis:names:tc:opendocument:xmlns:text:1.0">2026-03-2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aniona AB</text:p>
          </table:table-cell>
          <table:table-cell xmlns:office="urn:oasis:names:tc:opendocument:xmlns:office:1.0" office:value-type="string" table:style-name="ce1">
            <text:p xmlns:text="urn:oasis:names:tc:opendocument:xmlns:text:1.0">549300XO4L9XNOCFCZ84</text:p>
          </table:table-cell>
          <table:table-cell xmlns:office="urn:oasis:names:tc:opendocument:xmlns:office:1.0" office:value-type="float" table:style-name="ce1" office:value="0.22">
            <text:p xmlns:text="urn:oasis:names:tc:opendocument:xmlns:text:1.0">0,22</text:p>
          </table:table-cell>
          <table:table-cell xmlns:office="urn:oasis:names:tc:opendocument:xmlns:office:1.0" office:value-type="string" table:style-name="ce1">
            <text:p xmlns:text="urn:oasis:names:tc:opendocument:xmlns:text:1.0">2026-03-2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altX Technology Holding AB (publ)</text:p>
          </table:table-cell>
          <table:table-cell xmlns:office="urn:oasis:names:tc:opendocument:xmlns:office:1.0" office:value-type="string" table:style-name="ce1">
            <text:p xmlns:text="urn:oasis:names:tc:opendocument:xmlns:text:1.0">549300W31010S0FY9U64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6-03-2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ereno Scientific AB</text:p>
          </table:table-cell>
          <table:table-cell xmlns:office="urn:oasis:names:tc:opendocument:xmlns:office:1.0" office:value-type="string" table:style-name="ce1">
            <text:p xmlns:text="urn:oasis:names:tc:opendocument:xmlns:text:1.0">549300VX8KTMYDS6NM84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6-03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Linc AB</text:p>
          </table:table-cell>
          <table:table-cell xmlns:office="urn:oasis:names:tc:opendocument:xmlns:office:1.0" office:value-type="string" table:style-name="ce1">
            <text:p xmlns:text="urn:oasis:names:tc:opendocument:xmlns:text:1.0">549300UFJU04UGB49K16</text:p>
          </table:table-cell>
          <table:table-cell xmlns:office="urn:oasis:names:tc:opendocument:xmlns:office:1.0" office:value-type="float" table:style-name="ce1" office:value="0.19">
            <text:p xmlns:text="urn:oasis:names:tc:opendocument:xmlns:text:1.0">0,19</text:p>
          </table:table-cell>
          <table:table-cell xmlns:office="urn:oasis:names:tc:opendocument:xmlns:office:1.0" office:value-type="string" table:style-name="ce1">
            <text:p xmlns:text="urn:oasis:names:tc:opendocument:xmlns:text:1.0">2026-03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andox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K4HA8EBLSL3B97</text:p>
          </table:table-cell>
          <table:table-cell xmlns:office="urn:oasis:names:tc:opendocument:xmlns:office:1.0" office:value-type="float" table:style-name="ce1" office:value="0.89">
            <text:p xmlns:text="urn:oasis:names:tc:opendocument:xmlns:text:1.0">0,89</text:p>
          </table:table-cell>
          <table:table-cell xmlns:office="urn:oasis:names:tc:opendocument:xmlns:office:1.0" office:value-type="string" table:style-name="ce1">
            <text:p xmlns:text="urn:oasis:names:tc:opendocument:xmlns:text:1.0">2026-03-0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cast AB (publ)</text:p>
          </table:table-cell>
          <table:table-cell xmlns:office="urn:oasis:names:tc:opendocument:xmlns:office:1.0" office:value-type="string" table:style-name="ce1">
            <text:p xmlns:text="urn:oasis:names:tc:opendocument:xmlns:text:1.0">5493004UROJFQSP6RC85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3-0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erstech AB</text:p>
          </table:table-cell>
          <table:table-cell xmlns:office="urn:oasis:names:tc:opendocument:xmlns:office:1.0" office:value-type="string" table:style-name="ce1">
            <text:p xmlns:text="urn:oasis:names:tc:opendocument:xmlns:text:1.0">549300V74XQ05PK42789</text:p>
          </table:table-cell>
          <table:table-cell xmlns:office="urn:oasis:names:tc:opendocument:xmlns:office:1.0" office:value-type="float" table:style-name="ce1" office:value="0.11">
            <text:p xmlns:text="urn:oasis:names:tc:opendocument:xmlns:text:1.0">0,11</text:p>
          </table:table-cell>
          <table:table-cell xmlns:office="urn:oasis:names:tc:opendocument:xmlns:office:1.0" office:value-type="string" table:style-name="ce1">
            <text:p xmlns:text="urn:oasis:names:tc:opendocument:xmlns:text:1.0">2026-02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Q-linea AB</text:p>
          </table:table-cell>
          <table:table-cell xmlns:office="urn:oasis:names:tc:opendocument:xmlns:office:1.0" office:value-type="string" table:style-name="ce1">
            <text:p xmlns:text="urn:oasis:names:tc:opendocument:xmlns:text:1.0">549300BXVB4XRM8WSC73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6-01-3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WeSports Scandinavia AB</text:p>
          </table:table-cell>
          <table:table-cell xmlns:office="urn:oasis:names:tc:opendocument:xmlns:office:1.0" office:value-type="string" table:style-name="ce1">
            <text:p xmlns:text="urn:oasis:names:tc:opendocument:xmlns:text:1.0">549300BWNI7ZPOHOHV76</text:p>
          </table:table-cell>
          <table:table-cell xmlns:office="urn:oasis:names:tc:opendocument:xmlns:office:1.0" office:value-type="float" table:style-name="ce1" office:value="0.18">
            <text:p xmlns:text="urn:oasis:names:tc:opendocument:xmlns:text:1.0">0,18</text:p>
          </table:table-cell>
          <table:table-cell xmlns:office="urn:oasis:names:tc:opendocument:xmlns:office:1.0" office:value-type="string" table:style-name="ce1">
            <text:p xmlns:text="urn:oasis:names:tc:opendocument:xmlns:text:1.0">2026-01-02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OEM International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Z7DLN54J8M4J79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5-12-3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tendörren Fastigheter AB</text:p>
          </table:table-cell>
          <table:table-cell xmlns:office="urn:oasis:names:tc:opendocument:xmlns:office:1.0" office:value-type="string" table:style-name="ce1">
            <text:p xmlns:text="urn:oasis:names:tc:opendocument:xmlns:text:1.0">5493003YS3NSPZJ5WU39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5-12-1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GARO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RKWROUEEV6VP74</text:p>
          </table:table-cell>
          <table:table-cell xmlns:office="urn:oasis:names:tc:opendocument:xmlns:office:1.0" office:value-type="float" table:style-name="ce1" office:value="0.58">
            <text:p xmlns:text="urn:oasis:names:tc:opendocument:xmlns:text:1.0">0,58</text:p>
          </table:table-cell>
          <table:table-cell xmlns:office="urn:oasis:names:tc:opendocument:xmlns:office:1.0" office:value-type="string" table:style-name="ce1">
            <text:p xmlns:text="urn:oasis:names:tc:opendocument:xmlns:text:1.0">2025-12-12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trax AB</text:p>
          </table:table-cell>
          <table:table-cell xmlns:office="urn:oasis:names:tc:opendocument:xmlns:office:1.0" office:value-type="string" table:style-name="ce1">
            <text:p xmlns:text="urn:oasis:names:tc:opendocument:xmlns:text:1.0">5493005LXSKPJXQXI542</text:p>
          </table:table-cell>
          <table:table-cell xmlns:office="urn:oasis:names:tc:opendocument:xmlns:office:1.0" office:value-type="float" table:style-name="ce1" office:value="0.24">
            <text:p xmlns:text="urn:oasis:names:tc:opendocument:xmlns:text:1.0">0,24</text:p>
          </table:table-cell>
          <table:table-cell xmlns:office="urn:oasis:names:tc:opendocument:xmlns:office:1.0" office:value-type="string" table:style-name="ce1">
            <text:p xmlns:text="urn:oasis:names:tc:opendocument:xmlns:text:1.0">2025-04-0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BB Ltd</text:p>
          </table:table-cell>
          <table:table-cell xmlns:office="urn:oasis:names:tc:opendocument:xmlns:office:1.0" office:value-type="string" table:style-name="ce1">
            <text:p xmlns:text="urn:oasis:names:tc:opendocument:xmlns:text:1.0">5493000LKVGOO9PELI61</text:p>
          </table:table-cell>
          <table:table-cell xmlns:office="urn:oasis:names:tc:opendocument:xmlns:office:1.0" office:value-type="float" table:style-name="ce1" office:value="0.11">
            <text:p xmlns:text="urn:oasis:names:tc:opendocument:xmlns:text:1.0">0,11</text:p>
          </table:table-cell>
          <table:table-cell xmlns:office="urn:oasis:names:tc:opendocument:xmlns:office:1.0" office:value-type="string" table:style-name="ce1">
            <text:p xmlns:text="urn:oasis:names:tc:opendocument:xmlns:text:1.0">2025-03-2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OLUS VIND AB</text:p>
          </table:table-cell>
          <table:table-cell xmlns:office="urn:oasis:names:tc:opendocument:xmlns:office:1.0" office:value-type="string" table:style-name="ce1">
            <text:p xmlns:text="urn:oasis:names:tc:opendocument:xmlns:text:1.0">549300NNUPH6DE8DVO06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4-11-0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Oscar Properties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NZI620CFL1TR88</text:p>
          </table:table-cell>
          <table:table-cell xmlns:office="urn:oasis:names:tc:opendocument:xmlns:office:1.0" office:value-type="float" table:style-name="ce1" office:value="0.24">
            <text:p xmlns:text="urn:oasis:names:tc:opendocument:xmlns:text:1.0">0,24</text:p>
          </table:table-cell>
          <table:table-cell xmlns:office="urn:oasis:names:tc:opendocument:xmlns:office:1.0" office:value-type="string" table:style-name="ce1">
            <text:p xmlns:text="urn:oasis:names:tc:opendocument:xmlns:text:1.0">2024-08-12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ortus Energy AB</text:p>
          </table:table-cell>
          <table:table-cell xmlns:office="urn:oasis:names:tc:opendocument:xmlns:office:1.0" office:value-type="string" table:style-name="ce1">
            <text:p xmlns:text="urn:oasis:names:tc:opendocument:xmlns:text:1.0">549300VX4JS45IIBBN05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4-06-0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NQUEST PLC</text:p>
          </table:table-cell>
          <table:table-cell xmlns:office="urn:oasis:names:tc:opendocument:xmlns:office:1.0" office:value-type="string" table:style-name="ce1">
            <text:p xmlns:text="urn:oasis:names:tc:opendocument:xmlns:text:1.0">2138008LJU6WFQWOXJ73</text:p>
          </table:table-cell>
          <table:table-cell xmlns:office="urn:oasis:names:tc:opendocument:xmlns:office:1.0" office:value-type="float" table:style-name="ce1" office:value="0.59">
            <text:p xmlns:text="urn:oasis:names:tc:opendocument:xmlns:text:1.0">0,59</text:p>
          </table:table-cell>
          <table:table-cell xmlns:office="urn:oasis:names:tc:opendocument:xmlns:office:1.0" office:value-type="string" table:style-name="ce1">
            <text:p xmlns:text="urn:oasis:names:tc:opendocument:xmlns:text:1.0">2024-03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olyPlank Aktiebolag (publ)</text:p>
          </table:table-cell>
          <table:table-cell xmlns:office="urn:oasis:names:tc:opendocument:xmlns:office:1.0" office:value-type="string" table:style-name="ce1">
            <text:p xmlns:text="urn:oasis:names:tc:opendocument:xmlns:text:1.0">54930074JF89HQZ5DW64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4-03-1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oala-Life Group AB (publ)</text:p>
          </table:table-cell>
          <table:table-cell xmlns:office="urn:oasis:names:tc:opendocument:xmlns:office:1.0" office:value-type="string" table:style-name="ce1">
            <text:p xmlns:text="urn:oasis:names:tc:opendocument:xmlns:text:1.0">549300MAN4M3OKQPID57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4-03-15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Re:NewCell AB</text:p>
          </table:table-cell>
          <table:table-cell xmlns:office="urn:oasis:names:tc:opendocument:xmlns:office:1.0" office:value-type="string" table:style-name="ce1">
            <text:p xmlns:text="urn:oasis:names:tc:opendocument:xmlns:text:1.0">549300ODX3D04SRRH667</text:p>
          </table:table-cell>
          <table:table-cell xmlns:office="urn:oasis:names:tc:opendocument:xmlns:office:1.0" office:value-type="float" table:style-name="ce1" office:value="1.04">
            <text:p xmlns:text="urn:oasis:names:tc:opendocument:xmlns:text:1.0">1,04</text:p>
          </table:table-cell>
          <table:table-cell xmlns:office="urn:oasis:names:tc:opendocument:xmlns:office:1.0" office:value-type="string" table:style-name="ce1">
            <text:p xmlns:text="urn:oasis:names:tc:opendocument:xmlns:text:1.0">2024-01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Fingerprint Cards AB</text:p>
          </table:table-cell>
          <table:table-cell xmlns:office="urn:oasis:names:tc:opendocument:xmlns:office:1.0" office:value-type="string" table:style-name="ce1">
            <text:p xmlns:text="urn:oasis:names:tc:opendocument:xmlns:text:1.0">5493004YF5D7Z612Z822</text:p>
          </table:table-cell>
          <table:table-cell xmlns:office="urn:oasis:names:tc:opendocument:xmlns:office:1.0" office:value-type="float" table:style-name="ce1" office:value="0.51">
            <text:p xmlns:text="urn:oasis:names:tc:opendocument:xmlns:text:1.0">0,51</text:p>
          </table:table-cell>
          <table:table-cell xmlns:office="urn:oasis:names:tc:opendocument:xmlns:office:1.0" office:value-type="string" table:style-name="ce1">
            <text:p xmlns:text="urn:oasis:names:tc:opendocument:xmlns:text:1.0">2023-11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LELION ENERGY SYSTEMS AB</text:p>
          </table:table-cell>
          <table:table-cell xmlns:office="urn:oasis:names:tc:opendocument:xmlns:office:1.0" office:value-type="string" table:style-name="ce1">
            <text:p xmlns:text="urn:oasis:names:tc:opendocument:xmlns:text:1.0">213800HJQ519AT4VCK42</text:p>
          </table:table-cell>
          <table:table-cell xmlns:office="urn:oasis:names:tc:opendocument:xmlns:office:1.0" office:value-type="float" table:style-name="ce1" office:value="0.13">
            <text:p xmlns:text="urn:oasis:names:tc:opendocument:xmlns:text:1.0">0,13</text:p>
          </table:table-cell>
          <table:table-cell xmlns:office="urn:oasis:names:tc:opendocument:xmlns:office:1.0" office:value-type="string" table:style-name="ce1">
            <text:p xmlns:text="urn:oasis:names:tc:opendocument:xmlns:text:1.0">2023-11-0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MPLANTICA AG</text:p>
          </table:table-cell>
          <table:table-cell xmlns:office="urn:oasis:names:tc:opendocument:xmlns:office:1.0" office:value-type="string" table:style-name="ce1">
            <text:p xmlns:text="urn:oasis:names:tc:opendocument:xmlns:text:1.0">5493007VLX358PSHF006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3-05-1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ordea Bank Abp</text:p>
          </table:table-cell>
          <table:table-cell xmlns:office="urn:oasis:names:tc:opendocument:xmlns:office:1.0" office:value-type="string" table:style-name="ce1">
            <text:p xmlns:text="urn:oasis:names:tc:opendocument:xmlns:text:1.0">529900ODI3047E2LIV03</text:p>
          </table:table-cell>
          <table:table-cell xmlns:office="urn:oasis:names:tc:opendocument:xmlns:office:1.0" office:value-type="float" table:style-name="ce1" office:value="0.48">
            <text:p xmlns:text="urn:oasis:names:tc:opendocument:xmlns:text:1.0">0,48</text:p>
          </table:table-cell>
          <table:table-cell xmlns:office="urn:oasis:names:tc:opendocument:xmlns:office:1.0" office:value-type="string" table:style-name="ce1">
            <text:p xmlns:text="urn:oasis:names:tc:opendocument:xmlns:text:1.0">2023-03-1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illicom International Cellular S.A.</text:p>
          </table:table-cell>
          <table:table-cell xmlns:office="urn:oasis:names:tc:opendocument:xmlns:office:1.0" office:value-type="string" table:style-name="ce1">
            <text:p xmlns:text="urn:oasis:names:tc:opendocument:xmlns:text:1.0">549300CTHC1CP86P2G96</text:p>
          </table:table-cell>
          <table:table-cell xmlns:office="urn:oasis:names:tc:opendocument:xmlns:office:1.0" office:value-type="float" table:style-name="ce1" office:value="1.11">
            <text:p xmlns:text="urn:oasis:names:tc:opendocument:xmlns:text:1.0">1,11</text:p>
          </table:table-cell>
          <table:table-cell xmlns:office="urn:oasis:names:tc:opendocument:xmlns:office:1.0" office:value-type="string" table:style-name="ce1">
            <text:p xmlns:text="urn:oasis:names:tc:opendocument:xmlns:text:1.0">2022-09-1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SR Immune System Regulation Holding AB (publ)</text:p>
          </table:table-cell>
          <table:table-cell xmlns:office="urn:oasis:names:tc:opendocument:xmlns:office:1.0" office:value-type="string" table:style-name="ce1">
            <text:p xmlns:text="urn:oasis:names:tc:opendocument:xmlns:text:1.0">5493007QQ16K1NL2PW55</text:p>
          </table:table-cell>
          <table:table-cell xmlns:office="urn:oasis:names:tc:opendocument:xmlns:office:1.0" office:value-type="float" table:style-name="ce1" office:value="0.43">
            <text:p xmlns:text="urn:oasis:names:tc:opendocument:xmlns:text:1.0">0,43</text:p>
          </table:table-cell>
          <table:table-cell xmlns:office="urn:oasis:names:tc:opendocument:xmlns:office:1.0" office:value-type="string" table:style-name="ce1">
            <text:p xmlns:text="urn:oasis:names:tc:opendocument:xmlns:text:1.0">2022-08-2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INDRED GROUP PLC</text:p>
          </table:table-cell>
          <table:table-cell xmlns:office="urn:oasis:names:tc:opendocument:xmlns:office:1.0" office:value-type="string" table:style-name="ce1">
            <text:p xmlns:text="urn:oasis:names:tc:opendocument:xmlns:text:1.0">213800D1MJVOT6SNBX11</text:p>
          </table:table-cell>
          <table:table-cell xmlns:office="urn:oasis:names:tc:opendocument:xmlns:office:1.0" office:value-type="float" table:style-name="ce1" office:value="0.3">
            <text:p xmlns:text="urn:oasis:names:tc:opendocument:xmlns:text:1.0">0,3</text:p>
          </table:table-cell>
          <table:table-cell xmlns:office="urn:oasis:names:tc:opendocument:xmlns:office:1.0" office:value-type="string" table:style-name="ce1">
            <text:p xmlns:text="urn:oasis:names:tc:opendocument:xmlns:text:1.0">2021-09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Fortnox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MSNMHPC3O60W78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1-05-1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ensys Gatso Group AB</text:p>
          </table:table-cell>
          <table:table-cell xmlns:office="urn:oasis:names:tc:opendocument:xmlns:office:1.0" office:value-type="string" table:style-name="ce1">
            <text:p xmlns:text="urn:oasis:names:tc:opendocument:xmlns:text:1.0">5493008GYHJL9PWTC395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1-03-19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ollector AB</text:p>
          </table:table-cell>
          <table:table-cell xmlns:office="urn:oasis:names:tc:opendocument:xmlns:office:1.0" office:value-type="string" table:style-name="ce1">
            <text:p xmlns:text="urn:oasis:names:tc:opendocument:xmlns:text:1.0">529900G9LZILBPCZXA17</text:p>
          </table:table-cell>
          <table:table-cell xmlns:office="urn:oasis:names:tc:opendocument:xmlns:office:1.0" office:value-type="float" table:style-name="ce1" office:value="0.22">
            <text:p xmlns:text="urn:oasis:names:tc:opendocument:xmlns:text:1.0">0,22</text:p>
          </table:table-cell>
          <table:table-cell xmlns:office="urn:oasis:names:tc:opendocument:xmlns:office:1.0" office:value-type="string" table:style-name="ce1">
            <text:p xmlns:text="urn:oasis:names:tc:opendocument:xmlns:text:1.0">2021-03-1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DON AB</text:p>
          </table:table-cell>
          <table:table-cell xmlns:office="urn:oasis:names:tc:opendocument:xmlns:office:1.0" office:value-type="string" table:style-name="ce1">
            <text:p xmlns:text="urn:oasis:names:tc:opendocument:xmlns:text:1.0">5493006F7ZGT71653W96</text:p>
          </table:table-cell>
          <table:table-cell xmlns:office="urn:oasis:names:tc:opendocument:xmlns:office:1.0" office:value-type="float" table:style-name="ce1" office:value="0.19">
            <text:p xmlns:text="urn:oasis:names:tc:opendocument:xmlns:text:1.0">0,19</text:p>
          </table:table-cell>
          <table:table-cell xmlns:office="urn:oasis:names:tc:opendocument:xmlns:office:1.0" office:value-type="string" table:style-name="ce1">
            <text:p xmlns:text="urn:oasis:names:tc:opendocument:xmlns:text:1.0">2021-03-1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ProstaLund AB</text:p>
          </table:table-cell>
          <table:table-cell xmlns:office="urn:oasis:names:tc:opendocument:xmlns:office:1.0" office:value-type="string" table:style-name="ce1">
            <text:p xmlns:text="urn:oasis:names:tc:opendocument:xmlns:text:1.0">549300E8DQ5IX5LJ5I21</text:p>
          </table:table-cell>
          <table:table-cell xmlns:office="urn:oasis:names:tc:opendocument:xmlns:office:1.0" office:value-type="float" table:style-name="ce1" office:value="0.12">
            <text:p xmlns:text="urn:oasis:names:tc:opendocument:xmlns:text:1.0">0,12</text:p>
          </table:table-cell>
          <table:table-cell xmlns:office="urn:oasis:names:tc:opendocument:xmlns:office:1.0" office:value-type="string" table:style-name="ce1">
            <text:p xmlns:text="urn:oasis:names:tc:opendocument:xmlns:text:1.0">2021-03-1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nDex Pharmaceuticals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47C4A74IBXR037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1-03-0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ancera AB</text:p>
          </table:table-cell>
          <table:table-cell xmlns:office="urn:oasis:names:tc:opendocument:xmlns:office:1.0" office:value-type="string" table:style-name="ce1">
            <text:p xmlns:text="urn:oasis:names:tc:opendocument:xmlns:text:1.0">5493002P3RCOFW6HI207</text:p>
          </table:table-cell>
          <table:table-cell xmlns:office="urn:oasis:names:tc:opendocument:xmlns:office:1.0" office:value-type="float" table:style-name="ce1" office:value="0.19">
            <text:p xmlns:text="urn:oasis:names:tc:opendocument:xmlns:text:1.0">0,19</text:p>
          </table:table-cell>
          <table:table-cell xmlns:office="urn:oasis:names:tc:opendocument:xmlns:office:1.0" office:value-type="string" table:style-name="ce1">
            <text:p xmlns:text="urn:oasis:names:tc:opendocument:xmlns:text:1.0">2021-03-0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Realfiction Holding AB</text:p>
          </table:table-cell>
          <table:table-cell xmlns:office="urn:oasis:names:tc:opendocument:xmlns:office:1.0" office:value-type="string" table:style-name="ce1">
            <text:p xmlns:text="urn:oasis:names:tc:opendocument:xmlns:text:1.0">549300AZCIZU2QRKEZ19</text:p>
          </table:table-cell>
          <table:table-cell xmlns:office="urn:oasis:names:tc:opendocument:xmlns:office:1.0" office:value-type="float" table:style-name="ce1" office:value="0.19">
            <text:p xmlns:text="urn:oasis:names:tc:opendocument:xmlns:text:1.0">0,19</text:p>
          </table:table-cell>
          <table:table-cell xmlns:office="urn:oasis:names:tc:opendocument:xmlns:office:1.0" office:value-type="string" table:style-name="ce1">
            <text:p xmlns:text="urn:oasis:names:tc:opendocument:xmlns:text:1.0">2021-02-2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Tethys Oil AB</text:p>
          </table:table-cell>
          <table:table-cell xmlns:office="urn:oasis:names:tc:opendocument:xmlns:office:1.0" office:value-type="string" table:style-name="ce1">
            <text:p xmlns:text="urn:oasis:names:tc:opendocument:xmlns:text:1.0">549300WI3UNWMNQDVQ18</text:p>
          </table:table-cell>
          <table:table-cell xmlns:office="urn:oasis:names:tc:opendocument:xmlns:office:1.0" office:value-type="float" table:style-name="ce1" office:value="0.12">
            <text:p xmlns:text="urn:oasis:names:tc:opendocument:xmlns:text:1.0">0,12</text:p>
          </table:table-cell>
          <table:table-cell xmlns:office="urn:oasis:names:tc:opendocument:xmlns:office:1.0" office:value-type="string" table:style-name="ce1">
            <text:p xmlns:text="urn:oasis:names:tc:opendocument:xmlns:text:1.0">2021-02-1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CA Gruppen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ZEFN8VKPK9I111</text:p>
          </table:table-cell>
          <table:table-cell xmlns:office="urn:oasis:names:tc:opendocument:xmlns:office:1.0" office:value-type="float" table:style-name="ce1" office:value="0.55">
            <text:p xmlns:text="urn:oasis:names:tc:opendocument:xmlns:text:1.0">0,55</text:p>
          </table:table-cell>
          <table:table-cell xmlns:office="urn:oasis:names:tc:opendocument:xmlns:office:1.0" office:value-type="string" table:style-name="ce1">
            <text:p xmlns:text="urn:oasis:names:tc:opendocument:xmlns:text:1.0">2021-02-0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ASTRAZENECA PLC</text:p>
          </table:table-cell>
          <table:table-cell xmlns:office="urn:oasis:names:tc:opendocument:xmlns:office:1.0" office:value-type="string" table:style-name="ce1">
            <text:p xmlns:text="urn:oasis:names:tc:opendocument:xmlns:text:1.0">PY6ZZQWO2IZFZC3IOL08</text:p>
          </table:table-cell>
          <table:table-cell xmlns:office="urn:oasis:names:tc:opendocument:xmlns:office:1.0" office:value-type="float" table:style-name="ce1" office:value="0.3">
            <text:p xmlns:text="urn:oasis:names:tc:opendocument:xmlns:text:1.0">0,3</text:p>
          </table:table-cell>
          <table:table-cell xmlns:office="urn:oasis:names:tc:opendocument:xmlns:office:1.0" office:value-type="string" table:style-name="ce1">
            <text:p xmlns:text="urn:oasis:names:tc:opendocument:xmlns:text:1.0">2021-01-2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Irisity AB (publ)</text:p>
          </table:table-cell>
          <table:table-cell xmlns:office="urn:oasis:names:tc:opendocument:xmlns:office:1.0" office:value-type="string" table:style-name="ce1">
            <text:p xmlns:text="urn:oasis:names:tc:opendocument:xmlns:text:1.0">529900JYCV3JMCOGGU35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1-01-21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Klövern AB</text:p>
          </table:table-cell>
          <table:table-cell xmlns:office="urn:oasis:names:tc:opendocument:xmlns:office:1.0" office:value-type="string" table:style-name="ce1">
            <text:p xmlns:text="urn:oasis:names:tc:opendocument:xmlns:text:1.0">549300D4GJAZR1EMIA07</text:p>
          </table:table-cell>
          <table:table-cell xmlns:office="urn:oasis:names:tc:opendocument:xmlns:office:1.0" office:value-type="float" table:style-name="ce1" office:value="0.18">
            <text:p xmlns:text="urn:oasis:names:tc:opendocument:xmlns:text:1.0">0,18</text:p>
          </table:table-cell>
          <table:table-cell xmlns:office="urn:oasis:names:tc:opendocument:xmlns:office:1.0" office:value-type="string" table:style-name="ce1">
            <text:p xmlns:text="urn:oasis:names:tc:opendocument:xmlns:text:1.0">2020-12-1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VEONEER, INC.</text:p>
          </table:table-cell>
          <table:table-cell xmlns:office="urn:oasis:names:tc:opendocument:xmlns:office:1.0" office:value-type="string" table:style-name="ce1">
            <text:p xmlns:text="urn:oasis:names:tc:opendocument:xmlns:text:1.0">54930082R4LTC7PERT23</text:p>
          </table:table-cell>
          <table:table-cell xmlns:office="urn:oasis:names:tc:opendocument:xmlns:office:1.0" office:value-type="float" table:style-name="ce1" office:value="0.36">
            <text:p xmlns:text="urn:oasis:names:tc:opendocument:xmlns:text:1.0">0,36</text:p>
          </table:table-cell>
          <table:table-cell xmlns:office="urn:oasis:names:tc:opendocument:xmlns:office:1.0" office:value-type="string" table:style-name="ce1">
            <text:p xmlns:text="urn:oasis:names:tc:opendocument:xmlns:text:1.0">2020-09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AS AB</text:p>
          </table:table-cell>
          <table:table-cell xmlns:office="urn:oasis:names:tc:opendocument:xmlns:office:1.0" office:value-type="string" table:style-name="ce1">
            <text:p xmlns:text="urn:oasis:names:tc:opendocument:xmlns:text:1.0">549300ZJTLE5T4SGP021</text:p>
          </table:table-cell>
          <table:table-cell xmlns:office="urn:oasis:names:tc:opendocument:xmlns:office:1.0" office:value-type="float" table:style-name="ce1" office:value="0.19">
            <text:p xmlns:text="urn:oasis:names:tc:opendocument:xmlns:text:1.0">0,19</text:p>
          </table:table-cell>
          <table:table-cell xmlns:office="urn:oasis:names:tc:opendocument:xmlns:office:1.0" office:value-type="string" table:style-name="ce1">
            <text:p xmlns:text="urn:oasis:names:tc:opendocument:xmlns:text:1.0">2020-09-16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CATENA MEDIA P.L.C</text:p>
          </table:table-cell>
          <table:table-cell xmlns:office="urn:oasis:names:tc:opendocument:xmlns:office:1.0" office:value-type="string" table:style-name="ce1">
            <text:p xmlns:text="urn:oasis:names:tc:opendocument:xmlns:text:1.0">549300609A73DL5C5Z86</text:p>
          </table:table-cell>
          <table:table-cell xmlns:office="urn:oasis:names:tc:opendocument:xmlns:office:1.0" office:value-type="float" table:style-name="ce1" office:value="0.52">
            <text:p xmlns:text="urn:oasis:names:tc:opendocument:xmlns:text:1.0">0,52</text:p>
          </table:table-cell>
          <table:table-cell xmlns:office="urn:oasis:names:tc:opendocument:xmlns:office:1.0" office:value-type="string" table:style-name="ce1">
            <text:p xmlns:text="urn:oasis:names:tc:opendocument:xmlns:text:1.0">2020-08-2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Resurs Holding AB (publ)</text:p>
          </table:table-cell>
          <table:table-cell xmlns:office="urn:oasis:names:tc:opendocument:xmlns:office:1.0" office:value-type="string" table:style-name="ce1">
            <text:p xmlns:text="urn:oasis:names:tc:opendocument:xmlns:text:1.0">5493006KHWZ6OVF3IO54</text:p>
          </table:table-cell>
          <table:table-cell xmlns:office="urn:oasis:names:tc:opendocument:xmlns:office:1.0" office:value-type="float" table:style-name="ce1" office:value="0.18">
            <text:p xmlns:text="urn:oasis:names:tc:opendocument:xmlns:text:1.0">0,18</text:p>
          </table:table-cell>
          <table:table-cell xmlns:office="urn:oasis:names:tc:opendocument:xmlns:office:1.0" office:value-type="string" table:style-name="ce1">
            <text:p xmlns:text="urn:oasis:names:tc:opendocument:xmlns:text:1.0">2020-04-30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Nobina AB</text:p>
          </table:table-cell>
          <table:table-cell xmlns:office="urn:oasis:names:tc:opendocument:xmlns:office:1.0" office:value-type="string" table:style-name="ce1">
            <text:p xmlns:text="urn:oasis:names:tc:opendocument:xmlns:text:1.0">549300MBXCR8ZQJIFP95</text:p>
          </table:table-cell>
          <table:table-cell xmlns:office="urn:oasis:names:tc:opendocument:xmlns:office:1.0" office:value-type="float" table:style-name="ce1" office:value="0.21">
            <text:p xmlns:text="urn:oasis:names:tc:opendocument:xmlns:text:1.0">0,21</text:p>
          </table:table-cell>
          <table:table-cell xmlns:office="urn:oasis:names:tc:opendocument:xmlns:office:1.0" office:value-type="string" table:style-name="ce1">
            <text:p xmlns:text="urn:oasis:names:tc:opendocument:xmlns:text:1.0">2020-04-0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Swedol AB (publ)</text:p>
          </table:table-cell>
          <table:table-cell xmlns:office="urn:oasis:names:tc:opendocument:xmlns:office:1.0" office:value-type="string" table:style-name="ce1">
            <text:p xmlns:text="urn:oasis:names:tc:opendocument:xmlns:text:1.0">549300QTR46SOJY7TE73</text:p>
          </table:table-cell>
          <table:table-cell xmlns:office="urn:oasis:names:tc:opendocument:xmlns:office:1.0" office:value-type="float" table:style-name="ce1" office:value="0.19">
            <text:p xmlns:text="urn:oasis:names:tc:opendocument:xmlns:text:1.0">0,19</text:p>
          </table:table-cell>
          <table:table-cell xmlns:office="urn:oasis:names:tc:opendocument:xmlns:office:1.0" office:value-type="string" table:style-name="ce1">
            <text:p xmlns:text="urn:oasis:names:tc:opendocument:xmlns:text:1.0">2020-03-27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Evolution Services Sweden AB</text:p>
          </table:table-cell>
          <table:table-cell xmlns:office="urn:oasis:names:tc:opendocument:xmlns:office:1.0" office:value-type="string" table:style-name="ce1">
            <text:p xmlns:text="urn:oasis:names:tc:opendocument:xmlns:text:1.0">549300KMAL1H1YLMWP02</text:p>
          </table:table-cell>
          <table:table-cell xmlns:office="urn:oasis:names:tc:opendocument:xmlns:office:1.0" office:value-type="float" table:style-name="ce1" office:value="0.1">
            <text:p xmlns:text="urn:oasis:names:tc:opendocument:xmlns:text:1.0">0,1</text:p>
          </table:table-cell>
          <table:table-cell xmlns:office="urn:oasis:names:tc:opendocument:xmlns:office:1.0" office:value-type="string" table:style-name="ce1">
            <text:p xmlns:text="urn:oasis:names:tc:opendocument:xmlns:text:1.0">2020-03-24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Recipharm AB</text:p>
          </table:table-cell>
          <table:table-cell xmlns:office="urn:oasis:names:tc:opendocument:xmlns:office:1.0" office:value-type="string" table:style-name="ce1">
            <text:p xmlns:text="urn:oasis:names:tc:opendocument:xmlns:text:1.0">549300FHCTIFJOZ9D484</text:p>
          </table:table-cell>
          <table:table-cell xmlns:office="urn:oasis:names:tc:opendocument:xmlns:office:1.0" office:value-type="float" table:style-name="ce1" office:value="0.17">
            <text:p xmlns:text="urn:oasis:names:tc:opendocument:xmlns:text:1.0">0,17</text:p>
          </table:table-cell>
          <table:table-cell xmlns:office="urn:oasis:names:tc:opendocument:xmlns:office:1.0" office:value-type="string" table:style-name="ce1">
            <text:p xmlns:text="urn:oasis:names:tc:opendocument:xmlns:text:1.0">2020-03-18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Haldex Aktiebolag</text:p>
          </table:table-cell>
          <table:table-cell xmlns:office="urn:oasis:names:tc:opendocument:xmlns:office:1.0" office:value-type="string" table:style-name="ce1">
            <text:p xmlns:text="urn:oasis:names:tc:opendocument:xmlns:text:1.0">54930033BTSY61VHUR49</text:p>
          </table:table-cell>
          <table:table-cell xmlns:office="urn:oasis:names:tc:opendocument:xmlns:office:1.0" office:value-type="float" table:style-name="ce1" office:value="0.2">
            <text:p xmlns:text="urn:oasis:names:tc:opendocument:xmlns:text:1.0">0,2</text:p>
          </table:table-cell>
          <table:table-cell xmlns:office="urn:oasis:names:tc:opendocument:xmlns:office:1.0" office:value-type="string" table:style-name="ce1">
            <text:p xmlns:text="urn:oasis:names:tc:opendocument:xmlns:text:1.0">2020-01-03</text:p>
          </table:table-cell>
          <table:table-cell table:style-name="ce13"/>
          <table:table-cell table:number-columns-repeated="16379"/>
        </table:table-row>
        <table:table-row xmlns:table="urn:oasis:names:tc:opendocument:xmlns:table:1.0" table:style-name="ro4">
          <table:table-cell xmlns:office="urn:oasis:names:tc:opendocument:xmlns:office:1.0" office:value-type="string" table:style-name="ce1">
            <text:p xmlns:text="urn:oasis:names:tc:opendocument:xmlns:text:1.0"> Moberg Pharma AB (publ)</text:p>
          </table:table-cell>
          <table:table-cell xmlns:office="urn:oasis:names:tc:opendocument:xmlns:office:1.0" office:value-type="string" table:style-name="ce1">
            <text:p xmlns:text="urn:oasis:names:tc:opendocument:xmlns:text:1.0">549300XFXK7DVGDRP410</text:p>
          </table:table-cell>
          <table:table-cell xmlns:office="urn:oasis:names:tc:opendocument:xmlns:office:1.0" office:value-type="float" table:style-name="ce1" office:value="0.83">
            <text:p xmlns:text="urn:oasis:names:tc:opendocument:xmlns:text:1.0">0,83</text:p>
          </table:table-cell>
          <table:table-cell xmlns:office="urn:oasis:names:tc:opendocument:xmlns:office:1.0" office:value-type="string" table:style-name="ce1">
            <text:p xmlns:text="urn:oasis:names:tc:opendocument:xmlns:text:1.0">2019-12-19</text:p>
          </table:table-cell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13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5"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8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9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9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9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9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9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4" table:style-name="ce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3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16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number-rows-repeated="16"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1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3"/>
          <table:table-cell table:number-columns-repeated="16379"/>
        </table:table-row>
        <table:table-row table:number-rows-repeated="5"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7"/>
          <table:table-cell table:style-name="ce13"/>
          <table:table-cell table:number-columns-repeated="16379"/>
        </table:table-row>
        <table:table-row table:number-rows-repeated="5"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number-rows-repeated="4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12"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number-rows-repeated="13" table:style-name="ro4">
          <table:table-cell table:number-columns-repeated="3"/>
          <table:table-cell table:style-name="ce17"/>
          <table:table-cell table:style-name="ce13"/>
          <table:table-cell table:number-columns-repeated="16379"/>
        </table:table-row>
        <table:table-row table:number-rows-repeated="3"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number-rows-repeated="8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7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8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9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6"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21"/>
          <table:table-cell table:number-columns-repeated="16379"/>
        </table:table-row>
        <table:table-row table:number-rows-repeated="11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8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9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1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8"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/>
          <table:table-cell table:style-name="ce19"/>
          <table:table-cell table:style-name="ce14"/>
          <table:table-cell table:number-columns-repeated="16379"/>
        </table:table-row>
        <table:table-row table:number-rows-repeated="9"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/>
          <table:table-cell table:style-name="ce19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3" table:style-name="ce1"/>
          <table:table-cell table:style-name="ce19"/>
          <table:table-cell table:style-name="ce14"/>
          <table:table-cell table:number-columns-repeated="16379"/>
        </table:table-row>
        <table:table-row table:style-name="ro4">
          <table:table-cell table:number-columns-repeated="4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"/>
          <table:table-cell table:style-name="ce15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"/>
          <table:table-cell table:style-name="ce15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4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"/>
          <table:table-cell table:style-name="ce15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4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"/>
          <table:table-cell table:style-name="ce15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1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8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"/>
          <table:table-cell table:style-name="ce15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9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1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/>
          <table:table-cell table:style-name="ce11"/>
          <table:table-cell table:style-name="ce14"/>
          <table:table-cell table:number-columns-repeated="16379"/>
        </table:table-row>
        <table:table-row table:number-rows-repeated="13" table:style-name="ro4">
          <table:table-cell table:number-columns-repeated="3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4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8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9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9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4" table:style-name="ce15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4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number-columns-repeated="2" table:style-name="ce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22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22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9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9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9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9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9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9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3"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2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9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2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1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9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5"/>
          <table:table-cell table:style-name="ce23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23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23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8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1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"/>
          <table:table-cell table:style-name="ce25"/>
          <table:table-cell table:style-name="ce26"/>
          <table:table-cell table:style-name="ce24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number-rows-repeated="21"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number-rows-repeated="10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4" table:style-name="ce15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9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8"/>
          <table:table-cell table:style-name="ce14"/>
          <table:table-cell table:number-columns-repeated="16379"/>
        </table:table-row>
        <table:table-row table:number-rows-repeated="8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5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24"/>
          <table:table-cell table:number-columns-repeated="16379"/>
        </table:table-row>
        <table:table-row table:number-rows-repeated="1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8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1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0"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0"/>
          <table:table-cell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22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22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22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22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22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1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27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3"/>
          <table:table-cell table:number-columns-repeated="16379"/>
        </table:table-row>
        <table:table-row table:number-rows-repeated="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3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3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22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1"/>
          <table:table-cell table:style-name="ce13"/>
          <table:table-cell table:number-columns-repeated="16379"/>
        </table:table-row>
        <table:table-row table:number-rows-repeated="3"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5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3"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6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6"/>
          <table:table-cell table:content-validation-name="val2" table:style-name="ce14"/>
          <table:table-cell table:number-columns-repeated="16379"/>
        </table:table-row>
        <table:table-row table:number-rows-repeated="168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58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1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4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55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8"/>
          <table:table-cell table:style-name="ce14"/>
          <table:table-cell table:number-columns-repeated="16379"/>
        </table:table-row>
        <table:table-row table:number-rows-repeated="9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60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7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11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8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280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6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88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3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55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8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1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0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5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"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69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922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9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9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69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105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440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48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number-columns-repeated="2" table:style-name="ce15"/>
          <table:table-cell table:style-name="ce1"/>
          <table:table-cell table:style-name="ce17"/>
          <table:table-cell table:style-name="ce14"/>
          <table:table-cell table:number-columns-repeated="16379"/>
        </table:table-row>
        <table:table-row table:number-rows-repeated="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71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1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3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27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9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316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154" table:style-name="ro4">
          <table:table-cell table:number-columns-repeated="2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style-name="ro4">
          <table:table-cell table:content-validation-name="val1" table:style-name="ce15"/>
          <table:table-cell table:content-validation-name="val1" table:style-name="ce15"/>
          <table:table-cell table:style-name="ce1"/>
          <table:table-cell table:style-name="ce16"/>
          <table:table-cell table:style-name="ce14"/>
          <table:table-cell table:number-columns-repeated="16379"/>
        </table:table-row>
        <table:table-row table:number-rows-repeated="7563" table:style-name="ro4">
          <table:table-cell table:number-columns-repeated="2" table:style-name="ce20"/>
          <table:table-cell table:style-name="ce1"/>
          <table:table-cell table:style-name="ce17"/>
          <table:table-cell table:style-name="ce22"/>
          <table:table-cell table:number-columns-repeated="16379"/>
        </table:table-row>
        <table:table-row table:number-rows-repeated="700000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date-style style:name="N36">
      <number:year number:style="long"/>
      <number:text>-</number:text>
      <number:month number:style="long"/>
      <number:text>-</number:text>
      <number:day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328</meta:generator>
    <meta:initial-creator>Henrik Törnvall</meta:initial-creator>
    <dc:creator>Fanny Sandberg</dc:creator>
    <meta:creation-date>2019-11-26T08:56:26Z</meta:creation-date>
    <dc:date>2024-12-10T07:59:04Z</dc:date>
  </office:meta>
</office:document-meta>
</file>